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Rectificatie: Evenementenvergunning voor Zomerfeesten in Almkerk</text:p>
      <text:section text:name="zakelijke-mededeling_id1-3-2" text:style-name="zakelijke-mededeling">
        <text:section text:name="zakelijke-mededeling-tekst_id1-3-2-1" text:style-name="zakelijke-mededeling-tekst">
          <text:section text:name="tekst_id1-3-2-1-1" text:style-name="tekst">
            <text:p text:style-name="common-al">De burgemeester van Altena en het college van burgemeester en wethouders van Altena hebben de volgende evenementenvergunning verleend:</text:p>
            <text:p text:style-name="common-al"/>
            <text:p text:style-name="common-al">Twee weken geleden is onderstaand evenement gepubliceerd. De eindtijden van de volgende feestavonden (vrijdag 7, zaterdag 8, donderdag 13, vrijdag 14 en zaterdag 15 augustus) stond tot 01.00 uur. Maar dat moet zijn tot 01.30 uur. </text:p>
            <text:p text:style-name="common-al">
            <text:span text:style-name="nadrukvet"/>
          </text:p>
            <text:p text:style-name="common-al">
            <text:span text:style-name="nadrukvet">Almkerk: Zomerfeesten (2026-012293)</text:span>
          </text:p>
            <text:p text:style-name="common-al"/>
            <text:p text:style-name="common-al">
            <text:span text:style-name="nadrukvet">1. Maandag 3 augustus 2026 </text:span>
          </text:p>
            <text:p text:style-name="common-al">Timmerdorp van 9.00 tot 15.00 uur</text:p>
            <text:p text:style-name="common-al">Bingo 55+ van 18.00 tot 23.00 uur</text:p>
            <text:p text:style-name="common-al">Puzzelritten van 18.00 tot 23.00 uur</text:p>
            <text:p text:style-name="common-al">
            <text:span text:style-name="nadrukvet">2. Dinsdag 4 augustus 2026 </text:span>
          </text:p>
            <text:p text:style-name="common-al">Timmerdorp van 9.00 tot 15.00 uur</text:p>
            <text:p text:style-name="common-al">Reünie van 18.00 tot 23.00 uur</text:p>
            <text:p text:style-name="common-al">
            <text:span text:style-name="nadrukvet">3.Woensdag 5 augustus 2026 </text:span>
          </text:p>
            <text:p text:style-name="common-al">Timmerdorp van 9.00 tot 15.00 uur</text:p>
            <text:p text:style-name="common-al">Kindershowavond van 18.00 tot 23.00 uur</text:p>
            <text:p text:style-name="common-al">
            <text:span text:style-name="nadrukvet">4. Donderdag 6 augustus 2026 </text:span>
          </text:p>
            <text:p text:style-name="common-al">Timmerdorp 9.00 tot 15.00 uur</text:p>
            <text:p text:style-name="common-al">Feestavond van 20.00 tot 24.00 uur</text:p>
            <text:p text:style-name="common-al">
            <text:span text:style-name="nadrukvet">5. Vrijdag 7 augustus 2026 </text:span>
          </text:p>
            <text:p text:style-name="common-al">Kindermiddag van 11.00 tot 17.00 uur</text:p>
            <text:p text:style-name="common-al">Feestavond van 21.00 tot 01.30 uur (8/8)</text:p>
            <text:p text:style-name="common-al">
            <text:span text:style-name="nadrukvet">6. Zaterdag 8 augustus 2026 </text:span>
          </text:p>
            <text:p text:style-name="common-al">Autovoetbal van 10.00 tot 18.00 uur</text:p>
            <text:p text:style-name="common-al">Feestavond van 21.00 tot 01.30 uur (9/8)</text:p>
            <text:p text:style-name="common-al">
            <text:span text:style-name="nadrukvet">7. Zondag 9 augustus 2026 </text:span>
          </text:p>
            <text:p text:style-name="common-al">Tentdienst van 17.00 tot 20.00 uur</text:p>
            <text:p text:style-name="common-al">
            <text:span text:style-name="nadrukvet">8. Maandag 10 augustus 2026 </text:span>
          </text:p>
            <text:p text:style-name="common-al">Hyrox van 18.00 tot 23.00 uur</text:p>
            <text:p text:style-name="common-al">
            <text:span text:style-name="nadrukvet">9. Dinsdag 11 augustus 2026 </text:span>
          </text:p>
            <text:p text:style-name="common-al">Muziekbingo van 19.00 tot 23.00 uur</text:p>
            <text:p text:style-name="common-al">
            <text:span text:style-name="nadrukvet">10. Woensdag 12 augustus 2026 </text:span>
          </text:p>
            <text:p text:style-name="common-al">Foodtruckfestival van 16.00 tot 23.00 uur</text:p>
            <text:p text:style-name="common-al">
            <text:span text:style-name="nadrukvet">11. Donderdag 13 augustus 2026</text:span>
          </text:p>
            <text:p text:style-name="common-al">Feestavond 21.00 tot 01.30 uur (14/8)</text:p>
            <text:p text:style-name="common-al">
            <text:span text:style-name="nadrukvet">12. Vrijdag 14 augustus 2026 </text:span>
          </text:p>
            <text:p text:style-name="common-al">Feestavond van 21.00 tot 01.30 uur (15/8)</text:p>
            <text:p text:style-name="common-al">
            <text:span text:style-name="nadrukvet">13. Zaterdag 15 augustus 2026 </text:span>
          </text:p>
            <text:p text:style-name="common-al">Festivaldag van 15.00 tot 01.30 uur (16/8). </text:p>
            <text:p text:style-name="common-al"/>
            <text:p text:style-name="common-al">14. Stichting Jeugdwerk Almkerk “De Soos”</text:p>
            <text:p text:style-name="common-al">15. Evenemententerrein aan de Dirk van Clevestraat in Almkerk</text:p>
            <text:p text:style-name="common-al">16. Verzenddatum herziening 5 augustus 2026</text:p>
            <text:p text:style-name="tussenkopcur">Inzien</text:p>
            <text:p text:style-name="common-al">U kunt de verleende vergunning inzien vanaf de eerste werkdag na deze publicatie. U kunt hiervoor een afspraak maken via 0183 - 51 61 00.</text:p>
            <text:p text:style-name="tussenkopcur">Bezwaar</text:p>
            <text:p text:style-name="last-al">Het is voor belanghebbenden mogelijk binnen zes weken een bezwaarschrift in te dienen. U kunt een gemotiveerd bezwaarschrift indienen bij het college van burgemeester en wethouders van Altena, Postbus 5, 4286 ZG Almkerk. Het is niet toegestaan om een bezwaarschrift via e-mail in te dien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7689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Gemeente Altena - Rectificatie: Evenementenvergunning voor Zomerfeesten in Almkerk</meta:user-defined>
    <meta:user-defined meta:name="DCTERMS.W3CDTF/DCTERMS.available">2026-08-06</meta:user-defined>
    <meta:user-defined meta:name="DCTERMS.W3CDTF/OVERHEIDop.jaargang">2026</meta:user-defined>
    <meta:user-defined meta:name="OVERHEIDop.publicationIssue">376898</meta:user-defined>
    <meta:user-defined meta:name="OVERHEIDop.GmbID/DC.identifier">gmb-2026-376898</meta:user-defined>
    <meta:user-defined meta:name="OVERHEIDop.versieInformatie"/>
  </office:meta>
</office:document-meta>
</file>