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realiseren van een aanbouw op locatie Da Costastraat 45, 2941 GJ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4-08-2026 een besluit genomen op de aanvraag omgevingsvergunning met zaaknummer 19311927419 voor het realiseren van een aanbouw op locatie Da Costastraat 45, 2941 GJ Lekkerkerk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27419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68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27419</meta:user-defined>
    <dc:language>nl</dc:language>
    <meta:user-defined meta:name="OVERHEIDop.locatietype/OVERHEIDop.gebiedsmarkering">Punt</meta:user-defined>
    <meta:user-defined meta:name="DC.title">Kennisgeving besluit op een aanvraag omgevingsvergunning voor het realiseren van een aanbouw op locatie Da Costastraat 45, 2941 GJ Lekkerker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93</meta:user-defined>
    <meta:user-defined meta:name="OVERHEIDop.GmbID/DC.identifier">gmb-2026-376893</meta:user-defined>
    <meta:user-defined meta:name="OVERHEIDop.versieInformatie"/>
  </office:meta>
</office:document-meta>
</file>