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ieuwendammerdijk 38 1025 L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ouwen over 2 lagen aan de achterzijde</text:p>
            <text:p text:style-name="common-al">Besluit: verleend</text:p>
            <text:p text:style-name="common-al">Besluit verzonden op: 03-08-2026</text:p>
            <text:p text:style-name="common-al">Zaakadres: Nieuwendammerdijk 38 1025 LN Amsterdam</text:p>
            <text:p text:style-name="common-al">Zaaknummer: Z2026-022969</text:p>
            <text:p text:style-name="common-al">DSO-nummer: 202605260237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2969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8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969</meta:user-defined>
    <meta:user-defined meta:name="DCTERMS.abstract">uitbouwen over 2 lagen aan de achterzij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Nieuwendammerdijk 38 1025 L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73</meta:user-defined>
    <meta:user-defined meta:name="OVERHEIDop.GmbID/DC.identifier">gmb-2026-376873</meta:user-defined>
    <meta:user-defined meta:name="OVERHEIDop.versieInformatie"/>
  </office:meta>
</office:document-meta>
</file>