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vervangen en vergroten van de daken van 112 bergingen, Nijenoord te Utrecht, GU-Z2026-00558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jenoord te Utrecht</text:p>
            <text:p text:style-name="common-al">GU-Z2026-0055816</text:p>
            <text:p text:style-name="common-al">Toelichting: het vervangen en vergroten van de daken van 112 bergingen</text:p>
            <text:p text:style-name="common-al">Datum besluit: 4 augustus 2026</text:p>
            <text:p text:style-name="common-al">Einddatum bezwaartermijn: 15 september 2026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687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7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5816</meta:user-defined>
    <meta:user-defined meta:name="DCTERMS.abstract">Toelichting: het vervangen en vergroten van de daken van 112 bergingen</meta:user-defined>
    <dc:language>nl</dc:language>
    <meta:user-defined meta:name="OVERHEIDop.locatietype/OVERHEIDop.gebiedsmarkering">Vlak</meta:user-defined>
    <meta:user-defined meta:name="DC.title">Aanvraag omgevingsvergunning buiten behandeling gelaten, het vervangen en vergroten van de daken van 112 bergingen, Nijenoord te Utrecht, GU-Z2026-005581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72</meta:user-defined>
    <meta:user-defined meta:name="OVERHEIDop.GmbID/DC.identifier">gmb-2026-376872</meta:user-defined>
    <meta:user-defined meta:name="OVERHEIDop.versieInformatie"/>
  </office:meta>
</office:document-meta>
</file>