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Adriaan van Zwietenstraat 16, 3554XG Utrecht, GU-Z2026-00555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iaan van Zwietenstraat 16, 3554XG Utrecht</text:p>
            <text:p text:style-name="common-al">GU-Z2026-0055576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8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5576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Adriaan van Zwietenstraat 16, 3554XG Utrecht, GU-Z2026-0055576</meta:user-defined>
    <meta:user-defined meta:name="OVERHEIDop.datumEindeReactietermijn">2026-09-15</meta:user-defined>
    <meta:user-defined meta:name="OVERHEIDop.terinzageleggingBG">https://jeleefomgeving.nl/inzien/002220647/3354d588-d70c-47d2-8211-a542a9dab12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68</meta:user-defined>
    <meta:user-defined meta:name="OVERHEIDop.GmbID/DC.identifier">gmb-2026-376868</meta:user-defined>
    <meta:user-defined meta:name="OVERHEIDop.versieInformatie"/>
  </office:meta>
</office:document-meta>
</file>