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introductiekamp Sportpark Orderbos 13 Apeldoorn d.d. 1 en 2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4 augustus 2026</text:p>
            <text:p text:style-name="common-al">Omschrijving: Introductiekamp Saxion</text:p>
            <text:p text:style-name="common-al">Locatie: Sportpark Orderbos 13, 7313 HN Apeldoorn</text:p>
            <text:p text:style-name="common-al">Zaaknummer: 02006287735</text:p>
            <text:p text:style-name="common-al">Datum evenement: 1 en 2 september 2026</text:p>
            <text:p text:style-name="common-al">Tijdstip evenement: 08:30 uur tot 15: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76865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6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865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287735</meta:user-defined>
    <dc:language>nl</dc:language>
    <meta:user-defined meta:name="OVERHEIDop.locatietype/OVERHEIDop.gebiedsmarkering">Punt</meta:user-defined>
    <meta:user-defined meta:name="DC.title">Besluit evenementenvergunning introductiekamp Sportpark Orderbos 13 Apeldoorn d.d. 1 en 2 september 2026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865</meta:user-defined>
    <meta:user-defined meta:name="OVERHEIDop.GmbID/DC.identifier">gmb-2026-376865</meta:user-defined>
    <meta:user-defined meta:name="OVERHEIDop.versieInformatie"/>
  </office:meta>
</office:document-meta>
</file>