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een aanbouw op locatie Da Costastraat 45, 2941 GJ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5-2026 heeft de gemeente een aanvraag omgevingsvergunning ontvangen voor het realiseren van een aanbouw op locatie Da Costastraat 45, 2941 GJ Lekkerkerk. De aanvraag is geregistreerd onder zaaknummer 19311927419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68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27419</meta:user-defined>
    <dc:language>nl</dc:language>
    <meta:user-defined meta:name="OVERHEIDop.locatietype/OVERHEIDop.gebiedsmarkering">Punt</meta:user-defined>
    <meta:user-defined meta:name="DC.title">Kennisgeving ontvangst aanvraag omgevingsvergunning voor het realiseren van een aanbouw op locatie Da Costastraat 45, 2941 GJ Lekkerker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61</meta:user-defined>
    <meta:user-defined meta:name="OVERHEIDop.GmbID/DC.identifier">gmb-2026-376861</meta:user-defined>
    <meta:user-defined meta:name="OVERHEIDop.versieInformatie"/>
  </office:meta>
</office:document-meta>
</file>