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maken van een interne doorbraak, Daendelsstraat 7-BS, 3531GA Utrecht, GU-Z2026-00596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endelsstraat 7-BS, 3531GA Utrecht</text:p>
            <text:p text:style-name="common-al">GU-Z2026-0059616</text:p>
            <text:p text:style-name="common-al">Toelichting: het maken van een interne doorbra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5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85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9616</meta:user-defined>
    <meta:user-defined meta:name="DCTERMS.abstract">Toelichting: het maken van een interne doorbraak</meta:user-defined>
    <dc:language>nl</dc:language>
    <meta:user-defined meta:name="OVERHEIDop.locatietype/OVERHEIDop.gebiedsmarkering">Vlak</meta:user-defined>
    <meta:user-defined meta:name="DC.title">Verleende Omgevingsvergunning, het maken van een interne doorbraak, Daendelsstraat 7-BS, 3531GA Utrecht, GU-Z2026-0059616</meta:user-defined>
    <meta:user-defined meta:name="OVERHEIDop.datumEindeReactietermijn">2026-09-15</meta:user-defined>
    <meta:user-defined meta:name="OVERHEIDop.terinzageleggingBG">https://jeleefomgeving.nl/inzien/002220647/0592ff9a-085b-4501-9cdd-8adc912eae93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59</meta:user-defined>
    <meta:user-defined meta:name="OVERHEIDop.GmbID/DC.identifier">gmb-2026-376859</meta:user-defined>
    <meta:user-defined meta:name="OVERHEIDop.versieInformatie"/>
  </office:meta>
</office:document-meta>
</file>