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oldwarsstraat 9 1073R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uwkundige splitsen met bestemming daarvan tot drie zelfstandige woningen</text:p>
            <text:p text:style-name="common-al">Zaakadres: Toldwarsstraat 9 1073RP Amsterdam</text:p>
            <text:p text:style-name="common-al">Datum ontvangst: 28-05-2026</text:p>
            <text:p text:style-name="common-al">Zaaknummer: Z2026-023465</text:p>
            <text:p text:style-name="common-al">DSO-nummer: 202605280218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85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465</meta:user-defined>
    <meta:user-defined meta:name="DCTERMS.abstract">bouwkundige splitsen met bestemming daarvan tot drie zelfstandige 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Toldwarsstraat 9 1073RP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57</meta:user-defined>
    <meta:user-defined meta:name="OVERHEIDop.GmbID/DC.identifier">gmb-2026-376857</meta:user-defined>
    <meta:user-defined meta:name="OVERHEIDop.versieInformatie"/>
  </office:meta>
</office:document-meta>
</file>