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vangen voor het tijdelijk plaatsen van 10 reclameborden van 20 t/m 26 november 2026, 15 t/m 21 januari, 26 februari t/m 4 maart en 11 juni t/m 22 juni 2027 op diverse locaties in de gemeente Vo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4-8-2026</text:p>
            <text:p text:style-name="common-al">Kenmerk: Z2026-00001458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9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68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458</meta:user-defined>
    <meta:user-defined meta:name="DCTERMS.abstract">diverse locaties in de gemeente Voorst</meta:user-defined>
    <dc:language>nl</dc:language>
    <meta:user-defined meta:name="OVERHEIDop.locatietype/OVERHEIDop.gebiedsmarkering">Vlak</meta:user-defined>
    <meta:user-defined meta:name="DC.title">Aanvraag ontvangen voor het tijdelijk plaatsen van 10 reclameborden van 20 t/m 26 november 2026, 15 t/m 21 januari, 26 februari t/m 4 maart en 11 juni t/m 22 juni 2027 op diverse locaties in de gemeente Voor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55</meta:user-defined>
    <meta:user-defined meta:name="OVERHEIDop.GmbID/DC.identifier">gmb-2026-376855</meta:user-defined>
    <meta:user-defined meta:name="OVERHEIDop.versieInformatie"/>
  </office:meta>
</office:document-meta>
</file>