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outman's Tegenwoordige Tijd van 04-10-2026 tot en met 04-10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03-08-2026 een aanvraag voor een evenementenvergunning ontvangen. De aanvraag heeft zaaknummer 1719011.</text:p>
            <text:p text:style-name="common-al">De aanvraag gaat over:Naam evenement: Houtman's Tegenwoordige TijdDatum evenement: van 04-10-2026 tot en met 04-10-2026Locatie evenement: Agnietenkapel, GoudaActiviteiten: stadsgesprek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68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988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Houtman's Tegenwoordige Tijd van 04-10-2026 tot en met 04-10-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53</meta:user-defined>
    <meta:user-defined meta:name="OVERHEIDop.GmbID/DC.identifier">gmb-2026-376853</meta:user-defined>
    <meta:user-defined meta:name="OVERHEIDop.versieInformatie"/>
  </office:meta>
</office:document-meta>
</file>