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ee3b53e2-6b16-47f0-ab80-f48c16556a9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voor het instellen van een parkeerverbod aan de oostzijde van het gedeelte van Hillekensacker, gelegen tegenover de panden met huisnummer 1445 tot en met 1449 te Nijmegen</text:p>
      <text:section text:name="regeling_id1-3-2" text:style-name="regeling">
        <text:section text:name="aanhef_id1-3-2-1" text:style-name="aanhef">
          <text:section text:name="context_id1-3-2-1-1" text:style-name="context">
            <text:p text:style-name="context.al">Kenmerk:  D260528159</text:p>
            <text:p text:style-name="context_bottom"/>
          </text:section>
          <text:p text:style-name="aanhef_wie">BURGEMEESTER EN WETHOUDERS VAN NIJMEGEN;</text:p>
          <text:section text:name="considerans_id1-3-2-1-3" text:style-name="considerans">
            <text:p text:style-name="considerans.al">Overwegende,</text:p>
            <text:p text:style-name="considerans.al">dat zich binnen woonplaats Nijmegen in de wijk ’t Acker Hillekensacker bevindt;</text:p>
            <text:p text:style-name="considerans.al">dat Hillekensacker binnen een 30 km/uur zone ligt;</text:p>
            <text:p text:style-name="considerans.al">dat er meldingen zijn ontvangen over belemmering van de doorgang van verkeer bij het in- en uitrijden van de oprit voor de panden Hillekensacker 1445 tot en met 1449;</text:p>
            <text:p text:style-name="considerans.al">dat deze belemmering wordt veroorzaakt door voertuigen die tegenover de oprit aan de zijde van de daar aanwezige muur geparkeerd staan;</text:p>
            <text:p text:style-name="considerans.al">dat is vastgesteld dat ook de bereikbaarheid door hulpverleningsvoertuigen in geval van calamiteiten wordt bemoeilijkt c.q. belemmerd indien hier voertuigen staan geparkeerd;</text:p>
            <text:p text:style-name="considerans.al">dat verbetering in deze situatie wordt gebracht door op dit weggedeelte aan de overzijde van de panden Hillekensacker 1445 tot en met 1449 een parkeerverbod in te stellen;</text:p>
            <text:p text:style-name="considerans.al">dat er in Hillekensacker parkeervakken voorhanden zijn waar voertuigen neergezet kunnen worden;</text:p>
            <text:p text:style-name="considerans.al">dat met de instelling van het parkeerverbod wordt bijgedragen aan het voorkomen van belemmering van het verkeer en dit tevens bijdraagt aan de bereikbaarheid van de straat voor hulpdiensten;</text:p>
            <text:p text:style-name="considerans.al">dat hiermee ook wordt bijgedragen aan een veilige verkeerssituatie in Hillekensacker;</text:p>
            <text:p text:style-name="considerans.al">dat in dit geval een groter belang wordt toegekend aan het voorkomen van belemmering van het verkeer en het voorkomen van onveilige verkeerssituaties dan aan het handhaven van de bestaande verkeerssituatie in de straat;</text:p>
            <text:p text:style-name="considerans.al">dat de werking van het parkeerverbod wordt gemonitord en er wordt bezien of er aanvullende maatregelen nodig zijn;</text:p>
            <text:p text:style-name="considerans.al">dat de bovenvermelde maatregel wordt genomen op basis van artikel 2 van de Wegenverkeerswet 1994 om de veiligheid op de weg te verzekeren, om weggebruikers en passagiers te beschermen en om de bruikbaarheid van de weg te waarborgen;</text:p>
            <text:p text:style-name="considerans.al">dat het treffen van een verkeersmaatregel een normale maatschappelijke ontwikkeling is waarmee een ieder kan worden geconfronteerd en waarvan de nadelige gevolgen in beginsel voor rekening van betrokkenen behoren te blijven;</text:p>
            <text:p text:style-name="considerans.al">dat terzake overleg met de verkeersadviseur en tevens de gemachtigde van de korpschef van de politie-eenheid Oost-Nederland heeft plaatsgevonden;</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name="afkondiging_id1-3-2-1-4"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door het aanbrengen van gele onderbroken strepen als bedoeld in Hoofdstuk IV, paragraaf 2, onderdeel 2 van de Uitvoeringsvoorschriften BABW inzake verkeerstekens een parkeerverbod (art. 24.1.e RVV 1990) in te stellen;</text:p>
                <text:list text:style-name="id1-3-2-2-1-1-1-3">
                  <text:list-item text:style-override="id1-3-2-2-1-1-1-3-1">
                    <text:number>a.</text:number>
                    <text:p text:style-name="al">aan de oostzijde van het gedeelte van Hillekensacker, gelegen tegenover de panden met huisnummer 1445 tot en met 1449;</text:p>
                  </text:list-item>
                </text:list>
              </text:list-item>
              <text:list-item text:style-override="id1-3-2-2-1-1-2">
                <text:number/>
                <text:p text:style-name="al">Een en ander zoals aangegeven op de bij dit besluit behorende situatietekening </text:p>
                <text:p text:style-name="al">d.d. 14-07-2026</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Gemeente Nijmegen,</text:span></text:p>
          </text:section>
          <text:section text:name="ondertekening_id1-3-2-3-3">
            <text:p><text:span text:style-name="functie">Afdeling Stadsbeheer, Concernmanager</text:span></text:p>
          </text:section>
          <text:section text:name="ondertekening_id1-3-2-3-4">
            <text:p><text:span text:style-name="functie">Anco Hamm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een voorlopige voorziening te treffen. Voor het behandelen van een dergelijk verzoek wordt griffierecht geheven.</text:p>
          <text:p text:style-name="bezwaarschrift_al">
          <draw:frame><draw:text-box><text:section text:name="plaatje_id1-3-2-4-6-1" text:style-name="plaatje">
            <text:p text:style-name="illustratie_id1-3-2-4-6-1-1"><draw:frame draw:style-name="illustratie_id1-3-2-4-6-1-1" text:anchor-type="paragraph" svg:width="153mm" svg:height="84.58301886792451mm"><draw:image xlink:href="Pictures/1iee3b53e2-6b16-47f0-ab80-f48c16556a95.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instellen van een parkeerverbod - aan de oostzijde van het gedeelte van Hillekensacker, gelegen tegenover de panden met huisnummer 1445 tot en met 1449 te Nijme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60528159</meta:user-defined>
    <meta:user-defined meta:name="OVERHEIDop.verkeersbordcode">WM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voor het instellen van een parkeerverbod aan de oostzijde van het gedeelte van Hillekensacker, gelegen tegenover de panden met huisnummer 1445 tot en met 1449 te Nijmegen</meta:user-defined>
    <meta:user-defined meta:name="DCTERMS.W3CDTF/DCTERMS.available">2026-08-10</meta:user-defined>
    <meta:user-defined meta:name="OVERHEIDop.externeBijlage">Hillekensacker parkeerverbod overzijde|exb-2026-28113</meta:user-defined>
    <meta:user-defined meta:name="DCTERMS.W3CDTF/OVERHEIDop.jaargang">2026</meta:user-defined>
    <meta:user-defined meta:name="OVERHEIDop.publicationIssue">376843</meta:user-defined>
    <meta:user-defined meta:name="OVERHEIDop.GmbID/DC.identifier">gmb-2026-376843</meta:user-defined>
    <meta:user-defined meta:name="OVERHEIDop.versieInformatie"/>
  </office:meta>
</office:document-meta>
</file>