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4 augustus 2026, <text:span text:style-name="nadrukvet">ontheffing plaatsen voorwerp op of aan de weg</text:span> van 1 september 2026 tot 28 september 2026 in Gilze, Reitstraat 16. (1187345)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768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vergunningen APV en bijzondere wet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40</meta:user-defined>
    <meta:user-defined meta:name="OVERHEIDop.GmbID/DC.identifier">gmb-2026-376840</meta:user-defined>
    <meta:user-defined meta:name="OVERHEIDop.versieInformatie"/>
  </office:meta>
</office:document-meta>
</file>