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d65facae-a052-4f45-8514-2f29037723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voor het instellen van voorrang op de aansluiting Windmolenweg-Griftdijk en Rondweg-Griftdijk te Nijmegen</text:p>
      <text:section text:name="regeling_id1-3-2" text:style-name="regeling">
        <text:section text:name="aanhef_id1-3-2-1" text:style-name="aanhef">
          <text:section text:name="context_id1-3-2-1-1" text:style-name="context">
            <text:p text:style-name="context.al">Kenmerk: D260523629</text:p>
            <text:p text:style-name="context_bottom"/>
          </text:section>
          <text:p text:style-name="aanhef_wie">BURGEMEESTER EN WETHOUDERS VAN NIJMEGEN;</text:p>
          <text:section text:name="considerans_id1-3-2-1-3" text:style-name="considerans">
            <text:p text:style-name="considerans.al">Overwegende,</text:p>
            <text:p text:style-name="considerans.al">dat zich in stadsdeel Nijmegen-Noord binnen woonplaats Nijmegen de Windmolenweg en zuidelijk daarvan de Rondweg bevinden;</text:p>
            <text:p text:style-name="considerans.al">dat beide wegen aan de oostzijde aansluiten op Griftdijk;</text:p>
            <text:p text:style-name="considerans.al">dat in de bestaande situatie de voorrang op beide aansluitingen met Griftdijk niet met borden of markering is geregeld;</text:p>
            <text:p text:style-name="considerans.al">dat dit onduidelijkheid met zich mee kan brengen over de voorrangssituatie op beide aansluitingen;</text:p>
            <text:p text:style-name="considerans.al">dat verbetering in deze verkeerssituatie wordt gebracht door op de aansluiting Windmolenweg-Griftdijk en de aansluiting Rondweg-Griftdijk de voorrang te regelen door het plaatsen van verkeersborden en haaientanden;</text:p>
            <text:p text:style-name="considerans.al">dat de voorrang zodanig wordt geregeld dat verkeer afkomstig van de Windmolenweg en de Rondweg voorrang dienen te verlenen aan bestuurders op Griftdijk;</text:p>
            <text:p text:style-name="considerans.al">dat hiermee wordt bijgedragen aan een duidelijke en veilige verkeerssituatie op beide aansluitingen op Griftdijk;</text:p>
            <text:p text:style-name="considerans.al">dat er bovendien wordt bijgedragen aan een uniforme voorrangssituatie op de aansluitingen op Griftdijk;</text:p>
            <text:p text:style-name="considerans.al">dat in dit geval een groter belang wordt toegekend aan het creëren van een overzichtelijke voorrangssituatie op beide aansluitingen op Griftdijk dan aan het handhaven van de bestaande verkeerssituatie in de straat;</text:p>
            <text:p text:style-name="considerans.al">dat de bovenvermelde maatregel wordt genomen op basis van artikel 2 van de Wegenverkeerswet 1994 om de bruikbaarheid van de weg te waarborgen en de veiligheid op de weg te verzekeren; </text:p>
            <text:p text:style-name="considerans.al">dat het treffen van een verkeersmaatregel een normale maatschappelijke ontwikkeling is waarmee een ieder kan worden geconfronteerd en waarvan de nadelige gevolgen in beginsel voor rekening van betrokkenen behoren te blijven;</text:p>
            <text:p text:style-name="considerans.al">dat terzake overleg met de verkeersadviseur en tevens de gemachtigde van de korpschef van de politie-eenheid Oost-Nederland heeft plaatsgevonden;</text:p>
            <text:p text:style-name="considerans.al">dat, gelet op het bepaalde in het Mandaatbesluit gemeente Nijmegen 2019, onderdeel mandaatregister Stadsbeheer, aan de concernmanager afdeling Stadsbeheer en aan de manager bureau Dienstverlening, (onder voorwaarden) mandaat is verleend tot het nemen van tijdelijke en definitieve verkeersbesluiten op basis van de Wegenverkeerswet 1994;</text:p>
            <text:p text:style-name="considerans.al">gelet op de artikelen 15 en 18 van de Wegenverkeerswet 1994 en artikel 12 van het Besluit Administratieve Bepalingen inzake het Wegverkeer;</text:p>
            <text:p text:style-name="considerans_bottom"/>
          </text:section>
          <text:section text:name="afkondiging_id1-3-2-1-4" text:style-name="afkondiging">
            <text:p text:style-name="afkondiging_top"/>
            <text:p text:style-name="al">
            <text:span text:style-name="nadrukvet">
              <text:span text:style-name="nadrukvet">besluiten:</text:span>
            </text:span>
          </text:p>
          </text:section>
        </text:section>
        <text:section text:name="regeling-tekst_id1-3-2-2" text:style-name="regeling-tekst">
          <text:section text:name="tekst_id1-3-2-2-1" text:style-name="tekst">
            <text:list text:style-name="id1-3-2-2-1-1">
              <text:list-item text:style-override="id1-3-2-2-1-1-1">
                <text:number>I.</text:number>
                <text:p text:style-name="al">door het plaatsen van borden B6 als bedoeld in bijlage 1 van het Reglement verkeersregels en verkeerstekens 1990 (RVV 1990) en haaientanden de voorrang op de aansluiting:</text:p>
                <text:list text:style-name="id1-3-2-2-1-1-1-3">
                  <text:list-item text:style-override="id1-3-2-2-1-1-1-3-1">
                    <text:number>a.</text:number>
                    <text:p text:style-name="al">Windmolenweg-Griftdijk</text:p>
                  </text:list-item>
                  <text:list-item text:style-override="id1-3-2-2-1-1-1-3-2">
                    <text:number>b.</text:number>
                    <text:p text:style-name="al">Rondweg-Griftdijk</text:p>
                  </text:list-item>
                </text:list>
              </text:list-item>
              <text:list-item text:style-override="id1-3-2-2-1-1-2">
                <text:number/>
                <text:p text:style-name="al">zodanig te regelen dat verkeer afkomstig van de Windmolenweg en de Rondweg voorrang dient te verlenen aan bestuurders op Griftdijk;</text:p>
                <text:p text:style-name="al"/>
                <text:p text:style-name="al">Een en ander zoals aangegeven op de bij dit besluit behorende situatietekening </text:p>
                <text:p text:style-name="al">d.d. 29-06-2026</text:p>
              </text:list-item>
            </text:list>
            <text:p text:style-name="tekst_bottom"/>
          </text:section>
        </text:section>
        <text:section text:name="regeling-sluiting_id1-3-2-3" text:style-name="regeling-sluiting">
          <text:section text:name="gegeven_id1-3-2-3-1" text:style-name="gegeven">
            <text:p text:style-name="dagtekening">
            <text:span text:style-name="plaats"/>
            <text:span text:style-name="datum"/>
          </text:p>
          </text:section>
          <text:section text:name="ondertekening_id1-3-2-3-2">
            <text:p><text:span text:style-name="ondertekening_naam">
            <text:span text:style-name="voornaam">
              
            </text:span>
            <text:span text:style-name="achternaam"/>
          </text:span></text:p>
            <text:p><text:span text:style-name="functie">Namens burgemeester en wethouders van Gemeente Nijmegen,</text:span></text:p>
          </text:section>
          <text:section text:name="ondertekening_id1-3-2-3-3">
            <text:p><text:span text:style-name="functie">Afdeling Stadsbeheer, Concernmanager</text:span></text:p>
          </text:section>
          <text:section text:name="ondertekening_id1-3-2-3-4">
            <text:p><text:span text:style-name="functie">Anco Hamm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p text:style-name="bezwaarschrift_al">
          <draw:frame><draw:text-box><text:section text:name="plaatje_id1-3-2-4-6-1" text:style-name="plaatje">
            <text:p text:style-name="illustratie_id1-3-2-4-6-1-1"><draw:frame draw:style-name="illustratie_id1-3-2-4-6-1-1" text:anchor-type="paragraph" svg:width="153mm" svg:height="89.77924528301885mm"><draw:image xlink:href="Pictures/1id65facae-a052-4f45-8514-2f2903772338.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68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jmegen</meta:user-defined>
    <meta:user-defined meta:name="OVERHEID.Gemeente/OVERHEID.authority">Nijmegen</meta:user-defined>
    <meta:user-defined meta:name="OVERHEID.Informatietype/DC.type">officiële publicatie</meta:user-defined>
    <meta:user-defined meta:name="OVERHEIDop.Rubriek/DC.type">verkeersbesluit of -mededeling</meta:user-defined>
    <meta:user-defined meta:name="OVERHEID.Gemeente/DCTERMS.publisher">Nijme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ijmegen - instellen van voorrang - op de aansluiting Windmolenweg-Griftdijk en Rondweg-Griftdijk te Nijmegen</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D260523629</meta:user-defined>
    <meta:user-defined meta:name="OVERHEIDop.verkeersbordcode">B6</meta:user-defined>
    <meta:user-defined meta:name="OVERHEIDop.verkeersbordcode">WM9</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voor het instellen van voorrang op de aansluiting Windmolenweg-Griftdijk en Rondweg-Griftdijk te Nijmegen</meta:user-defined>
    <meta:user-defined meta:name="DCTERMS.W3CDTF/DCTERMS.available">2026-08-10</meta:user-defined>
    <meta:user-defined meta:name="OVERHEIDop.externeBijlage">Windmolenweg, Rondweg; voorrang|exb-2026-28112</meta:user-defined>
    <meta:user-defined meta:name="DCTERMS.W3CDTF/OVERHEIDop.jaargang">2026</meta:user-defined>
    <meta:user-defined meta:name="OVERHEIDop.publicationIssue">376839</meta:user-defined>
    <meta:user-defined meta:name="OVERHEIDop.GmbID/DC.identifier">gmb-2026-376839</meta:user-defined>
    <meta:user-defined meta:name="OVERHEIDop.versieInformatie"/>
  </office:meta>
</office:document-meta>
</file>