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Ferdinand Huycklaan 20 a-c Soest, kappen van vier eiken t.b.v. projectontwikkeling</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omgevingsvergunning voor het kappen van vier eiken t.b.v. projectontwikkeling op locatie Ferdinand Huycklaan 20 a-c Soest.</text:p>
            <text:p text:style-name="common-al">De aanvraag is geregistreerd onder zaaknummer 1408263.</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68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8263</meta:user-defined>
    <meta:user-defined meta:name="DCTERMS.abstract">kappen van vier eiken t.b.v. projectontwikkel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Ferdinand Huycklaan 20 a-c Soest, kappen van vier eiken t.b.v. projectontwikkeling</meta:user-defined>
    <meta:user-defined meta:name="DCTERMS.W3CDTF/DCTERMS.available">2026-08-06</meta:user-defined>
    <meta:user-defined meta:name="DCTERMS.W3CDTF/OVERHEIDop.jaargang">2026</meta:user-defined>
    <meta:user-defined meta:name="OVERHEIDop.publicationIssue">376838</meta:user-defined>
    <meta:user-defined meta:name="OVERHEIDop.GmbID/DC.identifier">gmb-2026-376838</meta:user-defined>
    <meta:user-defined meta:name="OVERHEIDop.versieInformatie"/>
  </office:meta>
</office:document-meta>
</file>