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4-08-2026 hebben wij een reguliere omgevingsvergunning verleend voor het dichtzetten van de loggia, vervangen van kozijnen van een woning en schuur op het adres Scherpenzeelseweg 63 7471GN Goor. Deze vergunning staat ingeschreven onder zaaknummer 0000110160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 Omgevingsplanactiviteit bouwwerken</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8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1606</meta:user-defined>
    <meta:user-defined meta:name="DCTERMS.abstract">het dichtzetten van de loggia, vervangen van kozijnen van een woning en schuur</meta:user-defined>
    <dc:language>nl</dc:language>
    <meta:user-defined meta:name="OVERHEIDop.locatietype/OVERHEIDop.gebiedsmarkering">Vlak</meta:user-defined>
    <meta:user-defined meta:name="OVERHEIDop.locatietype/OVERHEIDop.gebiedsmarkering">Punt</meta:user-defined>
    <meta:user-defined meta:name="DC.title">Op 04-08-2026 hebben wij een reguliere omgevingsvergunning verleend voor het dichtzetten van de loggia, vervangen van kozijnen van een woning en schuur op het adres Scherpenzeelseweg 63 7471GN Goor. Deze vergunning staat ingeschreven onder zaaknummer 00001101606.</meta:user-defined>
    <meta:user-defined meta:name="DCTERMS.W3CDTF/DCTERMS.available">2026-08-06</meta:user-defined>
    <meta:user-defined meta:name="DCTERMS.W3CDTF/OVERHEIDop.jaargang">2026</meta:user-defined>
    <meta:user-defined meta:name="OVERHEIDop.publicationIssue">376835</meta:user-defined>
    <meta:user-defined meta:name="OVERHEIDop.GmbID/DC.identifier">gmb-2026-376835</meta:user-defined>
    <meta:user-defined meta:name="OVERHEIDop.versieInformatie"/>
  </office:meta>
</office:document-meta>
</file>