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1-07-2026 hebben wij een aanvraag reguliere omgevingsvergunning voor het dichtzetten van de loggia, vervangen van kozijnen van een woning en schuur op het adres Scherpenzeelseweg 63 7471GN Goor, ontvangen. Deze aanvraag staat ingeschreven onder zaaknummer 0000110160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1-07-2026 00:00 hebben wij een aanvraag Omgevingsvergunning enkelvoudig (regulier) ontvangen. De aanvraag heeft betrekking op de onderde(e)l(en):</text:p>
            <text:p text:style-name="common-al"/>
            <text:p text:style-name="common-al">Omgevingsplanactiviteit bouwwerken</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enkel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68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1606</meta:user-defined>
    <meta:user-defined meta:name="DCTERMS.abstract">het dichtzetten van de loggia, vervangen van kozijnen van een woning en schuur</meta:user-defined>
    <dc:language>nl</dc:language>
    <meta:user-defined meta:name="OVERHEIDop.locatietype/OVERHEIDop.gebiedsmarkering">Punt</meta:user-defined>
    <meta:user-defined meta:name="OVERHEIDop.locatietype/OVERHEIDop.gebiedsmarkering">Vlak</meta:user-defined>
    <meta:user-defined meta:name="DC.title">Op 01-07-2026 hebben wij een aanvraag reguliere omgevingsvergunning voor het dichtzetten van de loggia, vervangen van kozijnen van een woning en schuur op het adres Scherpenzeelseweg 63 7471GN Goor, ontvangen. Deze aanvraag staat ingeschreven onder zaaknummer 00001101606.</meta:user-defined>
    <meta:user-defined meta:name="DCTERMS.W3CDTF/DCTERMS.available">2026-08-06</meta:user-defined>
    <meta:user-defined meta:name="DCTERMS.W3CDTF/OVERHEIDop.jaargang">2026</meta:user-defined>
    <meta:user-defined meta:name="OVERHEIDop.publicationIssue">376827</meta:user-defined>
    <meta:user-defined meta:name="OVERHEIDop.GmbID/DC.identifier">gmb-2026-376827</meta:user-defined>
    <meta:user-defined meta:name="OVERHEIDop.versieInformatie"/>
  </office:meta>
</office:document-meta>
</file>