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realiseren van dakterras op het gebouw (GM) en vervangen hekwerk balkon, Obrechtstraat 19, 3572EB Utrecht, GU-Z2026-00579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brechtstraat 19, 3572EB Utrecht</text:p>
            <text:p text:style-name="common-al">GU-Z2026-0057958</text:p>
            <text:p text:style-name="common-al">Toelichting: het realiseren van dakterras op het gebouw (GM) en vervangen hekwerk balko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5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8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7958</meta:user-defined>
    <meta:user-defined meta:name="DCTERMS.abstract">Toelichting: het realiseren van dakterras op het gebouw (GM) en vervangen hekwerk balkon</meta:user-defined>
    <dc:language>nl</dc:language>
    <meta:user-defined meta:name="OVERHEIDop.locatietype/OVERHEIDop.gebiedsmarkering">Vlak</meta:user-defined>
    <meta:user-defined meta:name="DC.title">Verleende Omgevingsvergunning, het realiseren van dakterras op het gebouw (GM) en vervangen hekwerk balkon, Obrechtstraat 19, 3572EB Utrecht, GU-Z2026-0057958</meta:user-defined>
    <meta:user-defined meta:name="OVERHEIDop.datumEindeReactietermijn">2026-09-15</meta:user-defined>
    <meta:user-defined meta:name="OVERHEIDop.terinzageleggingBG">https://jeleefomgeving.nl/inzien/002220647/18a2175a-c306-43ea-b25f-5aa0b6225f24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26</meta:user-defined>
    <meta:user-defined meta:name="OVERHEIDop.GmbID/DC.identifier">gmb-2026-376826</meta:user-defined>
    <meta:user-defined meta:name="OVERHEIDop.versieInformatie"/>
  </office:meta>
</office:document-meta>
</file>