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21-05-2026 00:00 hebben wij een aanvraag reguliere omgevingsvergunning voor het aanleggen van vijf woonwagenstandplaatsen met vijf woonwagens met bergingen, aanleggen van nutsvoorzieningen en wegen op het adres Gruttostraat Goor ontvangen. Deze aanvraag staat ingeschreven onder zaaknummer  00001094116.</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21-05-2026 00:00 hebben wij een aanvraag Omgevingsvergunning meervoudig (regulier) ontvangen. De aanvraag heeft betrekking op de onderde(e)l(en):</text:p>
            <text:p text:style-name="common-al"/>
            <text:p text:style-name="common-al">Omgevingsplanactiviteit bouwwerken</text:p>
            <text:p text:style-name="common-al"/>
            <text:p text:style-name="last-al">Deze bekendmaking heeft uitsluitend een informatief karakter. De aanvraag ligt ter inzage in het stadhuis. Indien u de aanvraag wilt inzien, kunt u hiervoor een telefonische afspraak maken via (0547) 85 85 85. Tegen de ingediende vergunningaanvraag kunt u geen bezwaar maken. Dat kan pas nadat er op een aanvraag om een Omgevingsvergunning meervoudig (regulier) is beslist. Een beslissing op een aanvraag wordt een beschikking genoem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7682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2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2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094116</meta:user-defined>
    <meta:user-defined meta:name="DCTERMS.abstract">het aanleggen van vijf woonwagenstandplaatsen met vijf woonwagens met bergingen, aanleggen van nutsvoorzieningen en wegen</meta:user-defined>
    <dc:language>nl</dc:language>
    <meta:user-defined meta:name="OVERHEIDop.locatietype/OVERHEIDop.gebiedsmarkering">Punt</meta:user-defined>
    <meta:user-defined meta:name="OVERHEIDop.locatietype/OVERHEIDop.gebiedsmarkering">Vlak</meta:user-defined>
    <meta:user-defined meta:name="DC.title">Op 21-05-2026 00:00 hebben wij een aanvraag reguliere omgevingsvergunning voor het aanleggen van vijf woonwagenstandplaatsen met vijf woonwagens met bergingen, aanleggen van nutsvoorzieningen en wegen op het adres Gruttostraat Goor ontvangen. Deze aanvraag staat ingeschreven onder zaaknummer  00001094116.</meta:user-defined>
    <meta:user-defined meta:name="DCTERMS.W3CDTF/DCTERMS.available">2026-08-06</meta:user-defined>
    <meta:user-defined meta:name="DCTERMS.W3CDTF/OVERHEIDop.jaargang">2026</meta:user-defined>
    <meta:user-defined meta:name="OVERHEIDop.publicationIssue">376825</meta:user-defined>
    <meta:user-defined meta:name="OVERHEIDop.GmbID/DC.identifier">gmb-2026-376825</meta:user-defined>
    <meta:user-defined meta:name="OVERHEIDop.versieInformatie"/>
  </office:meta>
</office:document-meta>
</file>