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instemmen deelsaneringsplan - Terrein tussen de Kruysweerstraat, Oostermeerstraat, Radenmakerstraat en Amstelstroomlaan (Kavel 7 - Amstelkwartier),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Er wordt ingestemd met het deelsaneringsplan met betrekking tot het graven van een gat ten behoeve van de aanleg van een WKO monobron ter plaatse van kavel 7 in het Amstelkwartier. De plaatsing van de WKO-monobron maakt geen onderdeel uit van het deelsaneringsplan en deze beschikking.</text:p>
            <text:p text:style-name="common-al">Aanvrager: Vattenfall</text:p>
            <text:p text:style-name="common-al">Zaaknummer: OD2026-0040667</text:p>
            <text:p text:style-name="common-al">Uitkomst besluit: verleend</text:p>
            <text:p text:style-name="common-al">Datum besluit: 30-07-2026</text:p>
            <text:p text:style-name="common-al">Bezwaar in te dienen tot en met: 10-09-2026</text:p>
            <text:p text:style-name="common-al">Namens: Gemeente Amsterdam</text:p>
            <text:p text:style-name="common-al">Wilt u de gepubliceerde documenten behorende bij deze bekendmaking inzien, klik dan <text:a xlink:href="https://edataloket.odnzkg.nl/?q={%22search%22:%22OD2026-0040667%22,%22aggs%22:{%22odnzkg_zaak_nummer%22:{%22key%22:%22odnzkg_zaak_nummer%22,%22field%22:%22odnzkg.zaak.nummer.keyword%22,%22fields%22:[],%22type%22:%22keyword%22,%22data%22:[%22OD2026-004066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Raad van State, De voorzieningenrechter van de Afdeling bestuursrechtspraak, Postbus 20019, 2500 EA Den Haag. U kunt ook digitaal het verzoekschrift indienen bij de genoemde rechtbank via de website <text:a xlink:href="https://www.raadvanstate.nl/bestuursrechtspraak-procederen/procederen" xlink:type="simple">Procederen bij de Afdeling bestuursrechtspraak | Raad van State.</text:a> Voor het behandelen van een verzoek worden griffiekosten in rekening gebracht.</text:p>
            <text:p text:style-name="common-al">Zie voor meer informatie <text:a xlink:href="https://www.raadvanstate.nl" xlink:type="simple">www.raadvanstate.nl.</text:a> of de brochure 'Bezwaar en beroep tegen een beslissing van de overheid' op de website <text:a xlink:href="https://www.rijksoverheid.nl/documenten/brochures/2015/04/14/bezwaar-en-beroep-tegen-een-beslissing-van-de-overheid" xlink:type="simple">www.rijksoverheid.nl. </text:a>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8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0667</meta:user-defined>
    <meta:user-defined meta:name="DCTERMS.abstract">Aanvraag beschikking wet bodembescherming (wbb) - Verkort</meta:user-defined>
    <dc:language>nl</dc:language>
    <meta:user-defined meta:name="OVERHEIDop.locatietype/OVERHEIDop.gebiedsmarkering">Punt</meta:user-defined>
    <meta:user-defined meta:name="DC.title">Beschikking instemmen deelsaneringsplan - Terrein tussen de Kruysweerstraat, Oostermeerstraat, Radenmakerstraat en Amstelstroomlaan (Kavel 7 - Amstelkwartier), Amsterdam</meta:user-defined>
    <meta:user-defined meta:name="DCTERMS.W3CDTF/DCTERMS.available">2026-08-06</meta:user-defined>
    <meta:user-defined meta:name="DCTERMS.W3CDTF/OVERHEIDop.jaargang">2026</meta:user-defined>
    <meta:user-defined meta:name="OVERHEIDop.publicationIssue">376818</meta:user-defined>
    <meta:user-defined meta:name="OVERHEIDop.GmbID/DC.identifier">gmb-2026-376818</meta:user-defined>
    <meta:user-defined meta:name="OVERHEIDop.versieInformatie"/>
  </office:meta>
</office:document-meta>
</file>