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 aanvraag omgevingsvergunning voor het maken van een inrit op de locatie Jhr. P.N. Quarles van Uffordlaan 1 te Zandvoort, ingetrokken op 28 juli 2026, zaaknummer ODIJ-Z-26-184245</text:p>
      <text:section text:name="zakelijke-mededeling_id1-3-2" text:style-name="zakelijke-mededeling">
        <text:section text:name="zakelijke-mededeling-tekst_id1-3-2-1" text:style-name="zakelijke-mededeling-tekst">
          <text:section text:name="tekst_id1-3-2-1-1" text:style-name="tekst">
            <text:p text:style-name="last-al">Omgevingsdienst IJmond heeft een aanvraag voor een omgevingsvergunning ontvangen. Omgevingsdienst IJmond ontvangt deze aanvraag in mandaat van het college van gemeente Zandvoort. De vergunning is aangevraagd voor het maken van een inrit op de locatie Jhr. P.N. Quarles van Uffordlaan 1   Zandvoort. De aanvraag is op verzoek van de aanvrager op 28 juli 2026 ingetro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681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1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1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Intrekking aanvraag omgevingsvergunning voor het maken van een inrit op de locatie Jhr. P.N. Quarles van Uffordlaan 1 te Zandvoort, ingetrokken op 28 juli 2026, zaaknummer ODIJ-Z-26-184245</meta:user-defined>
    <meta:user-defined meta:name="DCTERMS.W3CDTF/DCTERMS.available">2026-08-06</meta:user-defined>
    <meta:user-defined meta:name="DCTERMS.W3CDTF/OVERHEIDop.jaargang">2026</meta:user-defined>
    <meta:user-defined meta:name="OVERHEIDop.publicationIssue">376814</meta:user-defined>
    <meta:user-defined meta:name="OVERHEIDop.GmbID/DC.identifier">gmb-2026-376814</meta:user-defined>
    <meta:user-defined meta:name="OVERHEIDop.versieInformatie"/>
  </office:meta>
</office:document-meta>
</file>