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4-08-2026 hebben wij een reguliere omgevingsvergunning verleend voor het aanleggen van vijf woonwagenstandplaatsen met vijf woonwagens met bergingen, aanleggen van nutsvoorzieningen en wegen op het adres Gruttostraat Goor. Deze vergunning staat ingeschreven onder zaaknummer 0000109411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bouwwerken  </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68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4116</meta:user-defined>
    <meta:user-defined meta:name="DCTERMS.abstract">het aanleggen van vijf woonwagenstandplaatsen met vijf woonwagens met bergingen, aanleggen van nutsvoorzieningen en wegen</meta:user-defined>
    <dc:language>nl</dc:language>
    <meta:user-defined meta:name="OVERHEIDop.locatietype/OVERHEIDop.gebiedsmarkering">Vlak</meta:user-defined>
    <meta:user-defined meta:name="OVERHEIDop.locatietype/OVERHEIDop.gebiedsmarkering">Punt</meta:user-defined>
    <meta:user-defined meta:name="DC.title">Op 04-08-2026 hebben wij een reguliere omgevingsvergunning verleend voor het aanleggen van vijf woonwagenstandplaatsen met vijf woonwagens met bergingen, aanleggen van nutsvoorzieningen en wegen op het adres Gruttostraat Goor. Deze vergunning staat ingeschreven onder zaaknummer 00001094116.</meta:user-defined>
    <meta:user-defined meta:name="DCTERMS.W3CDTF/DCTERMS.available">2026-08-06</meta:user-defined>
    <meta:user-defined meta:name="DCTERMS.W3CDTF/OVERHEIDop.jaargang">2026</meta:user-defined>
    <meta:user-defined meta:name="OVERHEIDop.publicationIssue">376813</meta:user-defined>
    <meta:user-defined meta:name="OVERHEIDop.GmbID/DC.identifier">gmb-2026-376813</meta:user-defined>
    <meta:user-defined meta:name="OVERHEIDop.versieInformatie"/>
  </office:meta>
</office:document-meta>
</file>