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4163513i2a517425-f700-4b8b-ab0f-92dc639463e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bullet text:bullet-char="•" text:level="1">
        <style:list-level-properties text:min-label-width="10mm"/>
      </text:list-level-style-bullet>
    </text:list-style>
    <text:list-style style:name="id1-3-2-1-3-3-1">
      <text:list-level-style-bullet text:bullet-char="•" text:level="1">
        <style:list-level-properties text:min-label-width="10mm"/>
      </text:list-level-style-bullet>
    </text:list-style>
    <text:list-style style:name="id1-3-2-1-3-3-2">
      <text:list-level-style-bullet text:bullet-char="•" text:level="1">
        <style:list-level-properties text:min-label-width="10mm"/>
      </text:list-level-style-bullet>
    </text:list-style>
    <text:list-style style:name="id1-3-2-1-3-3-3">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1-3">
      <text:list-level-style-bullet text:bullet-char="•" text:level="1">
        <style:list-level-properties text:min-label-width="10mm"/>
      </text:list-level-style-bullet>
    </text:list-style>
    <text:list-style style:name="id1-3-2-1-3-7-1-3-1">
      <text:list-level-style-bullet text:bullet-char="•" text:level="1">
        <style:list-level-properties text:min-label-width="10mm"/>
      </text:list-level-style-bullet>
    </text:list-style>
    <text:list-style style:name="id1-3-2-1-3-7-1-3-2">
      <text:list-level-style-bullet text:bullet-char="•" text:level="1">
        <style:list-level-properties text:min-label-width="10mm"/>
      </text:list-level-style-bullet>
    </text:list-style>
    <text:list-style style:name="id1-3-2-1-3-7-1-3-3">
      <text:list-level-style-bullet text:bullet-char="•" text:level="1">
        <style:list-level-properties text:min-label-width="10mm"/>
      </text:list-level-style-bullet>
    </text:list-style>
    <text:list-style style:name="id1-3-2-1-3-7-1-3-4">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1-3-7-4">
      <text:list-level-style-bullet text:bullet-char="•" text:level="1">
        <style:list-level-properties text:min-label-width="10mm"/>
      </text:list-level-style-bullet>
    </text:list-style>
    <text:list-style style:name="id1-3-2-1-3-7-5">
      <text:list-level-style-bullet text:bullet-char="•" text:level="1">
        <style:list-level-properties text:min-label-width="10mm"/>
      </text:list-level-style-bullet>
    </text:list-style>
    <text:list-style style:name="id1-3-2-1-3-7-6">
      <text:list-level-style-bullet text:bullet-char="•" text:level="1">
        <style:list-level-properties text:min-label-width="10mm"/>
      </text:list-level-style-bullet>
    </text:list-style>
    <text:list-style style:name="id1-3-2-1-3-7-7">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trekken van een gereserveerde gehandicaptenparkeerplaats op kenteken ter hoogte van Burg. Blankenhof 2 te Lopik</text:p>
      <text:section text:name="regeling_id1-3-2" text:style-name="regeling">
        <text:section text:name="aanhef_id1-3-2-1" text:style-name="aanhef">
          <text:section text:name="context_id1-3-2-1-1" text:style-name="context">
            <text:p text:style-name="context.al">Zaaknr.: Z.049128</text:p>
            <text:p text:style-name="context.al">Documentnr.: D.257737</text:p>
            <text:p text:style-name="context_bottom"/>
          </text:section>
          <text:p text:style-name="aanhef_wie">Burgemeester en wethouders van Lopik;</text:p>
          <text:section text:name="considerans_id1-3-2-1-3" text:style-name="considerans">
            <text:p text:style-name="considerans.al">Gezien het feit dat de noodzaak voor de gereserveerde gehandicapten-parkeerplaats ten behoeve van een bewoner aan de Burg. Blankenhof 2, te Lopik, is komen te vervallen.</text:p>
            <text:p text:style-name="considerans.al">
            <text:span text:style-name="nadrukvet">gelet op</text:span>;</text:p>
            <text:list text:style-name="id1-3-2-1-3-3">
              <text:list-item text:style-override="id1-3-2-1-3-3-1">
                <text:number>•</text:number>
                <text:p text:style-name="al">artikel 18 lid 1d van de Wegenverkeerswet 1994 waarin bepaald is dat ons college de bevoegdheid heeft tot het nemen van verkeersbesluiten;</text:p>
              </text:list-item>
              <text:list-item text:style-override="id1-3-2-1-3-3-2">
                <text:number>•</text:number>
                <text:p text:style-name="al">het Reglement Verkeersregels en Verkeerstekens 1990, het Besluit Administratieve Bepalingen inzake het Wegverkeer, de Wegenverkeerswet 1994 en de Uitvoeringsvoorschriften BABW inzake verkeerstekens; </text:p>
              </text:list-item>
              <text:list-item text:style-override="id1-3-2-1-3-3-3">
                <text:number>•</text:number>
                <text:p text:style-name="al">in de bevoegdhedenregeling gemeente Lopik 2024 is vastgesteld dat de heer B.J. Molenaar bevoegd is voor het nemen van een verkeersbesluit.</text:p>
              </text:list-item>
            </text:list>
            <text:p text:style-name="considerans.al">
            <text:span text:style-name="nadrukvet">overwegende, dat;</text:span>
          </text:p>
            <text:list text:style-name="id1-3-2-1-3-5">
              <text:list-item text:style-override="id1-3-2-1-3-5-1">
                <text:number>•</text:number>
                <text:p text:style-name="al">voor de locatie Burg. Blankenhof 2, te Lopik, eerder een gereserveerde gehandicaptenparkeerplaats;</text:p>
              </text:list-item>
              <text:list-item text:style-override="id1-3-2-1-3-5-2">
                <text:number>•</text:number>
                <text:p text:style-name="al">de noodzaak voor deze gereserveerde gehandicaptenparkeerplaats is komen te vervallen doordat de vergunninghouder is overleden;</text:p>
              </text:list-item>
              <text:list-item text:style-override="id1-3-2-1-3-5-3">
                <text:number>•</text:number>
                <text:p text:style-name="al">hierdoor niet langer wordt voldaan aan de voorwaarden voor het in stand houden van een gereserveerde gehandicaptenparkeerplaats.</text:p>
              </text:list-item>
            </text:list>
            <text:p text:style-name="considerans.al">het daarom wenselijk is de gereserveerde gehandicaptenparkeerplaats op te heffen;</text:p>
            <text:list text:style-name="id1-3-2-1-3-7">
              <text:list-item text:style-override="id1-3-2-1-3-7-1">
                <text:number>•</text:number>
                <text:p text:style-name="al">deze maatregel, gelet op artikel 2 van de Wegenverkeerswet 1994, strekt tot:</text:p>
                <text:list text:style-name="id1-3-2-1-3-7-1-3">
                  <text:list-item text:style-override="id1-3-2-1-3-7-1-3-1">
                    <text:number>•</text:number>
                    <text:p text:style-name="al">het verzekeren van de veiligheid op de weg;</text:p>
                  </text:list-item>
                  <text:list-item text:style-override="id1-3-2-1-3-7-1-3-2">
                    <text:number>•</text:number>
                    <text:p text:style-name="al">het beschermen van weggebruikers en passagiers;</text:p>
                  </text:list-item>
                  <text:list-item text:style-override="id1-3-2-1-3-7-1-3-3">
                    <text:number>•</text:number>
                    <text:p text:style-name="al">het zoveel mogelijk waarborgen van de vrijheid van het verkeer;</text:p>
                  </text:list-item>
                  <text:list-item text:style-override="id1-3-2-1-3-7-1-3-4">
                    <text:number>•</text:number>
                    <text:p text:style-name="al">het in stand houden van de bruikbaarheid van de weg;</text:p>
                  </text:list-item>
                </text:list>
              </text:list-item>
              <text:list-item text:style-override="id1-3-2-1-3-7-2">
                <text:number>•</text:number>
                <text:p text:style-name="al">een verkeersbesluit dient te worden genomen voor het verwijderen van verkeersbord E6 met onderbord waarop het kenteken is vermeld;</text:p>
              </text:list-item>
              <text:list-item text:style-override="id1-3-2-1-3-7-3">
                <text:number>•</text:number>
                <text:p text:style-name="al">de genoemde locatie is gelegen binnen de bebouwde kom van Lopik en in beheer en onderhoud bij de gemeente Lopik;</text:p>
              </text:list-item>
              <text:list-item text:style-override="id1-3-2-1-3-7-4">
                <text:number>•</text:number>
                <text:p text:style-name="al">in onderstaand besluit de verkeerstekens worden benoemd conform het Reglement verkeersregels en verkeerstekens 1990 (RVV 1990);</text:p>
              </text:list-item>
              <text:list-item text:style-override="id1-3-2-1-3-7-5">
                <text:number>•</text:number>
                <text:p text:style-name="al">dat overeenkomstig artikel 24 van het Besluit administratieve bepalingen inzake het wegverkeer (BABW) overleg heeft plaatsgevonden met de door de korpschef gemandateerde verkeersadviseur van de politie;</text:p>
              </text:list-item>
              <text:list-item text:style-override="id1-3-2-1-3-7-6">
                <text:number>•</text:number>
                <text:p text:style-name="al">dat de politie bij brief van 20 maart 2020 een algemeen positief advies heeft afgegeven voor het intrekken van verkeersbesluiten inzake eerder gereserveerde gehandicaptenparkeerplaatsen;</text:p>
              </text:list-item>
              <text:list-item text:style-override="id1-3-2-1-3-7-7">
                <text:number>•</text:number>
                <text:p text:style-name="al">dat overeenkomstig deze werkafspraak de politie na het nemen van dit verkeersbesluit schriftelijk in kennis wordt gesteld van de opheffing van de gehandicaptenparkeerplaats.</text:p>
              </text:list-item>
            </text:list>
            <text:p text:style-name="considerans_bottom"/>
          </text:section>
        </text:section>
        <text:section text:name="regeling-tekst_id1-3-2-2" text:style-name="regeling-tekst">
          <text:section text:name="tekst_id1-3-2-2-1" text:style-name="tekst">
            <text:p text:style-name="common-al">b e s l u i t e n :</text:p>
            <text:p text:style-name="common-al"> - - - - - - - - - - -</text:p>
            <text:list text:style-name="id1-3-2-2-1-3">
              <text:list-item text:style-override="id1-3-2-2-1-3-1">
                <text:number>•</text:number>
                <text:p text:style-name="al">het eerdere verkeersbesluit voor het aanwijzen van een gereserveerde gehandicaptenparkeerplaats op kenteken ter hoogte van Burg. Blankenhof 2, te Lopik, in te trekken;</text:p>
              </text:list-item>
              <text:list-item text:style-override="id1-3-2-2-1-3-2">
                <text:number>•</text:number>
                <text:p text:style-name="al">door het verwijderen van verkeersbord E6 (gehandicaptenparkeerplaats) met onderbord OB309 PB-132-T van Bijlage I van het Reglement verkeersregels en verkeerstekens 1990, zoals aangegeven op de bij dit verkeersbesluit behorende en gewaarmerkte tekening met kenmerk 2026-01-002, de gereserveerde gehandicaptenparkeerplaats op te heffen;</text:p>
                <text:p text:style-name="al">
                <draw:frame><draw:text-box><text:section text:name="plaatje_id1-3-2-2-1-3-2-3-1" text:style-name="plaatje">
                  <text:p text:style-name="illustratie_id1-3-2-2-1-3-2-3-1-1"><draw:frame draw:style-name="illustratie_id1-3-2-2-1-3-2-3-1-1" text:anchor-type="paragraph" svg:width="153mm" svg:height="77.21763602251407mm"><draw:image xlink:href="Pictures/Schermafbeelding2026-08-04163513i2a517425-f700-4b8b-ab0f-92dc639463e9.png" xlink:type="simple"/></draw:frame></text:p>
                </text:section></draw:text-box></draw:frame>
              </text:p>
              </text:list-item>
              <text:list-item text:style-override="id1-3-2-2-1-3-3">
                <text:number>•</text:number>
                <text:p text:style-name="al">te bepalen dat deze parkeerplaats weer beschikbaar is als reguliere openbare parkeerplaats;</text:p>
              </text:list-item>
              <text:list-item text:style-override="id1-3-2-2-1-3-4">
                <text:number>•</text:number>
                <text:p text:style-name="al">dat dit besluit in werking treedt na publicatie in het digitale Gemeenteblad.</text:p>
              </text:list-item>
            </text:list>
            <text:p text:style-name="common-al">
            <text:span text:style-name="nadrukvet">Bezwaar</text:span>
          </text:p>
            <text:p text:style-name="common-al">De belanghebbende bij dit besluit kan, op grond van artikel 7:1 van de Algemene wet bestuursrecht (hierna: Awb) binnen zes weken nadat het besluit is bekendgemaakt, hiertegen een bezwaarschrift indienen bij burgemeester en wethouders en de heffingsambtenaar van de gemeente Lopik. Voor een verdere toelichting verwijzen wij u naar de bijlage: Bezwaarprocedure.</text:p>
            <text:p text:style-name="last-al">Daarnaast kan op grond van artikel 8:81 van de Awb, indien onverwijlde spoed, gelet op de betrokken belangen, dat vereist, de voorzieningenrechter van de rechtbank, worden verzocht een voorlopige voorziening te treffen. Een dergelijk verzoek zal in het algemeen niet in behandeling worden genomen voordat de indiener een griffierecht heeft gestort. Voor een verdere toelichting verwijzen wij u naar de bijlage: Bezwaarprocedure.</text:p>
            <text:p text:style-name="tekst_bottom"/>
          </text:section>
        </text:section>
        <text:section text:name="regeling-sluiting_id1-3-2-3" text:style-name="regeling-sluiting">
          <text:section text:name="gegeven_id1-3-2-3-1" text:style-name="gegeven">
            <text:p text:style-name="dagtekening">
            <text:span text:style-name="plaats"> Lopik, </text:span>
            <text:span text:style-name="datum">4 augustus 2026 </text:span>
          </text:p>
          </text:section>
          <text:section text:name="ondertekening_id1-3-2-3-2">
            <text:p><text:span text:style-name="ondertekening_naam">
            <text:span text:style-name="voornaam">
              
            </text:span>
            <text:span text:style-name="achternaam"/>
          </text:span></text:p>
            <text:p><text:span text:style-name="functie">Met vriendelijke groet,</text:span></text:p>
          </text:section>
          <text:section text:name="ondertekening_id1-3-2-3-3">
            <text:p><text:span text:style-name="functie">Het college van burgemeester en wethouders van de gemeente Lopik,</text:span></text:p>
          </text:section>
          <text:section text:name="ondertekening_id1-3-2-3-4">
            <text:p><text:span text:style-name="functie">namens deze,</text:span></text:p>
          </text:section>
          <text:section text:name="ondertekening_id1-3-2-3-5">
            <text:p><text:span text:style-name="functie">Senior wegbeheerder,</text:span></text:p>
            <text:p><text:span text:style-name="functie">B.J. Molenaar</text:span></text:p>
          </text:section>
          <text:section text:name="ondertekening_id1-3-2-3-6">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
            <text:span text:style-name="nadrukondlijn">BEZWAARPROCEDURE</text:span>
          </text:span>
        </text:p>
          <text:p text:style-name="bezwaarschrift_al">Bijgaande beschikking van burgemeester en wethouders van de gemeente Lopik is tot stand gekomen met inachtneming van hoofdstuk 3 en 4 van de Algemene wet bestuursrecht.</text:p>
          <text:p text:style-name="bezwaarschrift_al">Indien u zich niet kunt verenigen met deze beslissing kunt u daartegen als volgt bezwaar maken:</text:p>
          <text:list text:style-name="id1-3-2-4-4">
            <text:list-item text:style-override="id1-3-2-4-4-1">
              <text:number>▪︎</text:number>
              <text:p text:style-name="al">U dient binnen 6 weken na de dag van uitreiking of verzending van deze beschikking een <text:span text:style-name="nadrukondlijn">gemotiveerd</text:span> bezwaarschrift in bij burgemeester en wethouders van Lopik, Postbus 50, 3410 CB Lopik. Het bezwaarschrift voorziet u van een dagtekening, van de redenen waarom u zich niet kunt vinden in de beschikking en van een ondertekening. Tevens zendt u zo mogelijk een afschrift van de beschikking en van eventuele overige stukken mee.</text:p>
            </text:list-item>
          </text:list>
          <text:list text:style-name="id1-3-2-4-5">
            <text:list-item text:style-override="id1-3-2-4-5-1">
              <text:number>▪︎</text:number>
              <text:p text:style-name="al">Wenst u een vergoeding van kosten, die u in verband met de behandeling van het bezwaar redelijkerwijs heeft moeten maken, dan dient u daarom te verzoeken bij het bestuursorgaan dat het bestreden besluit heeft genomen, vóórdat op het bezwaar is beslist. U heeft slechts recht op vergoeding van deze kosten, wanneer het bestuursorgaan zijn besluit moet herroepen en dit aan het bestuursorgaan zelf te wijten is. </text:p>
            </text:list-item>
          </text:list>
          <text:list text:style-name="id1-3-2-4-6">
            <text:list-item text:style-override="id1-3-2-4-6-1">
              <text:number>▪︎</text:number>
              <text:p text:style-name="al">Het indienen van een bezwaarschrift schort de werking van een besluit niet op. Gelijktijdig met of na indiening van het bezwaarschrift kunt u daarom de Rechtbank Midden-Nederland, o.v.v. voorlopige voorzieningen, Postbus 16005, 3500 DA Utrecht (tel. 030-2233000) <text:span text:style-name="nadrukondlijn">schriftelijk</text:span> verzoeken de beslissing te schorsen of daarvoor een voorlopige voorziening te treffen. U geeft daarbij aan waarom u meent onevenredig in uw belangen getroffen te zijn, wanneer tot onmiddellijke uitvoering van de beschikking wordt overgegaan. Bij deze procedure wordt griffierecht geheven. Wilt u weten hoeveel het griffierecht bedraagt, dan is het raadzaam om contact op te nemen met de griffie van de rechtbank. </text:p>
            </text:list-item>
          </text:list>
          <text:list text:style-name="id1-3-2-4-7">
            <text:list-item text:style-override="id1-3-2-4-7-1">
              <text:number>▪︎</text:number>
              <text:p text:style-name="al">Indien u meent het bedrag niet te kunnen betalen, dan kunt u om vrijstelling dan wel vermindering verzoeken. Bij dit verzoek moet u een door de burgemeester van uw gemeente ondertekende verklaring omtrent inkomen en vermogen als bedoeld in artikel 25 van de Wet op de rechtsbijstand meezenden.</text:p>
            </text:list-item>
          </text:list>
          <text:p text:style-name="bezwaarschrift_al">Ingeval u vragen heeft over de beschikking dan kunt u desgewenst contact opnemen met het team Ruimte en Realisatie, telefoon 0348-55 99 55. Bij vragen over de procedure en het indienen van een bezwaarschrift kunt u contact opnemen met de secretaris van de bezwaarschriften commissie, telefoon 0348-55 99 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2-3-1-1" style:parent-style-name="Standard">
      <style:paragraph-properties style:line-spacing="0mm" style:text-autospace="none" ofo:line-height="0.001cm"/>
    </style:style>
    <style:style style:family="graphic" style:name="illustratie_id1-3-2-2-1-3-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7681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1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opik</meta:user-defined>
    <meta:user-defined meta:name="OVERHEID.Gemeente/OVERHEID.authority">Lopik</meta:user-defined>
    <meta:user-defined meta:name="OVERHEID.Informatietype/DC.type">officiële publicatie</meta:user-defined>
    <meta:user-defined meta:name="OVERHEIDop.Rubriek/DC.type">verkeersbesluit of -mededeling</meta:user-defined>
    <meta:user-defined meta:name="OVERHEID.Gemeente/DCTERMS.publisher">Lopi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opik - intrekken gereserveerde gehandicaptenparkeerplaats op kenteken - ter hoogte van Burg. Blankenhof 2 te Lopi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049128</meta:user-defined>
    <meta:user-defined meta:name="OVERHEIDop.verkeersbordcode">E6</meta:user-defined>
    <dc:language>nl</dc:language>
    <meta:user-defined meta:name="OVERHEIDop.locatietype/OVERHEIDop.gebiedsmarkering">Adres</meta:user-defined>
    <meta:user-defined meta:name="DC.title">Verkeersbesluit voor het intrekken van een gereserveerde gehandicaptenparkeerplaats op kenteken ter hoogte van Burg. Blankenhof 2 te Lopik</meta:user-defined>
    <meta:user-defined meta:name="DCTERMS.W3CDTF/DCTERMS.available">2026-08-11</meta:user-defined>
    <meta:user-defined meta:name="DCTERMS.W3CDTF/OVERHEIDop.jaargang">2026</meta:user-defined>
    <meta:user-defined meta:name="OVERHEIDop.publicationIssue">376812</meta:user-defined>
    <meta:user-defined meta:name="OVERHEIDop.GmbID/DC.identifier">gmb-2026-376812</meta:user-defined>
    <meta:user-defined meta:name="OVERHEIDop.versieInformatie"/>
  </office:meta>
</office:document-meta>
</file>