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arnixstraat 321-4 1016T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de berging/woning op de zolder verdieping naar twee zelfstandige woningen met elke een vijfde verdieping</text:p>
            <text:p text:style-name="common-al">Zaakadres: Marnixstraat 321-4 1016TB Amsterdam</text:p>
            <text:p text:style-name="common-al">Datum ontvangst: 21-07-2026</text:p>
            <text:p text:style-name="common-al">Zaaknummer: Z2026-032750</text:p>
            <text:p text:style-name="common-al">DSO-nummer: 202607210208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80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750</meta:user-defined>
    <meta:user-defined meta:name="DCTERMS.abstract">omzetten van de berging/woning op de zolder verdieping naar twee zelfstandige woningen met elke een vijfd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arnixstraat 321-4 1016TB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07</meta:user-defined>
    <meta:user-defined meta:name="OVERHEIDop.GmbID/DC.identifier">gmb-2026-376807</meta:user-defined>
    <meta:user-defined meta:name="OVERHEIDop.versieInformatie"/>
  </office:meta>
</office:document-meta>
</file>