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maken van een inrit op de locatie Jhr. P.N. Quarles van Uffordlaan 1 te Zandvoort, ingetrokken op 28 juli 2026, zaaknummer ODIJ-Z-26-184805</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Zandvoort. De vergunning is aangevraagd voor het maken van een inrit op de locatie Jhr. P.N. Quarles van Uffordlaan 1   Zandvoort. De aanvraag is op verzoek van de aanvrager op 28 juli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68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trekking aanvraag omgevingsvergunning voor het maken van een inrit op de locatie Jhr. P.N. Quarles van Uffordlaan 1 te Zandvoort, ingetrokken op 28 juli 2026, zaaknummer ODIJ-Z-26-184805</meta:user-defined>
    <meta:user-defined meta:name="DCTERMS.W3CDTF/DCTERMS.available">2026-08-06</meta:user-defined>
    <meta:user-defined meta:name="DCTERMS.W3CDTF/OVERHEIDop.jaargang">2026</meta:user-defined>
    <meta:user-defined meta:name="OVERHEIDop.publicationIssue">376806</meta:user-defined>
    <meta:user-defined meta:name="OVERHEIDop.GmbID/DC.identifier">gmb-2026-376806</meta:user-defined>
    <meta:user-defined meta:name="OVERHEIDop.versieInformatie"/>
  </office:meta>
</office:document-meta>
</file>