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29 bomen in het kader van het vervangingsprogramma Bomenveiligheid op verschillende locaties in de openbare ruimte</text:p>
            <text:p text:style-name="common-al">Zaakadres: zie bijgevoegde kaplijst. </text:p>
            <text:p text:style-name="common-al">Datum ontvangst: 16-07-2026</text:p>
            <text:p text:style-name="common-al">Zaaknummer: Z2026-031592</text:p>
            <text:p text:style-name="common-al">DSO-nummer: 20260716013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8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592</meta:user-defined>
    <meta:user-defined meta:name="DCTERMS.abstract">(KAP) het kappen van 29 bomen in het kader van het vervangingsprogramma Bomenveiligheid op verschillende locaties in de openbare ruimt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</meta:user-defined>
    <meta:user-defined meta:name="DCTERMS.W3CDTF/DCTERMS.available">2026-08-06</meta:user-defined>
    <meta:user-defined meta:name="DCTERMS.W3CDTF/OVERHEIDop.jaargang">2026</meta:user-defined>
    <meta:user-defined meta:name="OVERHEIDop.externeBijlage">B02 Kaplijst 29 bomen in de Openbare ruimte|exb-2026-28108</meta:user-defined>
    <meta:user-defined meta:name="OVERHEIDop.externeBijlage">B03 Plattegrond|exb-2026-28109</meta:user-defined>
    <meta:user-defined meta:name="OVERHEIDop.externeBijlage">B01 Aanvraagformulier|exb-2026-28110</meta:user-defined>
    <meta:user-defined meta:name="OVERHEIDop.publicationIssue">376805</meta:user-defined>
    <meta:user-defined meta:name="OVERHEIDop.GmbID/DC.identifier">gmb-2026-376805</meta:user-defined>
    <meta:user-defined meta:name="OVERHEIDop.versieInformatie"/>
  </office:meta>
</office:document-meta>
</file>