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aanleggen van een inrit t.b.v. parkeren in de voortuin, Tweede Oosterparklaan 185, 3544AP Utrecht, GU-Z2026-00544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weede Oosterparklaan 185, 3544AP Utrecht</text:p>
            <text:p text:style-name="common-al">GU-Z2026-0054450</text:p>
            <text:p text:style-name="common-al">Toelichting: het aanleggen van een inrit t.b.v. parkeren in de voortui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80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GU-Z2026-0054450</meta:user-defined>
    <meta:user-defined meta:name="DCTERMS.abstract">Toelichting: het aanleggen van een inrit t.b.v. parkeren in de voortuin</meta:user-defined>
    <dc:language>nl</dc:language>
    <meta:user-defined meta:name="OVERHEIDop.locatietype/OVERHEIDop.gebiedsmarkering">Vlak</meta:user-defined>
    <meta:user-defined meta:name="DC.title">Verleende Omgevingsvergunning, het aanleggen van een inrit t.b.v. parkeren in de voortuin, Tweede Oosterparklaan 185, 3544AP Utrecht, GU-Z2026-0054450</meta:user-defined>
    <meta:user-defined meta:name="OVERHEIDop.datumEindeReactietermijn">2026-09-15</meta:user-defined>
    <meta:user-defined meta:name="OVERHEIDop.terinzageleggingBG">https://jeleefomgeving.nl/inzien/002220647/7b2dc8ce-afa8-4707-9807-42f1a0fd154a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01</meta:user-defined>
    <meta:user-defined meta:name="OVERHEIDop.GmbID/DC.identifier">gmb-2026-376801</meta:user-defined>
    <meta:user-defined meta:name="OVERHEIDop.versieInformatie"/>
  </office:meta>
</office:document-meta>
</file>