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opbouw op de achterdakvlak van de woning,Cypresgroen 43, 2718EK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04-08-2026 een besluit verzonden op de aanvraag met zaaknummer 2026-078508 voor het plaatsen van een dakopbouw op het achterdakvlak van de woning op de locatie Cypresgroen 43, 2718EK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68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78508</meta:user-defined>
    <meta:user-defined meta:name="DCTERMS.abstract">het plaatsen van een dakopbouw op de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opbouw op de achterdakvlak van de woning,Cypresgroen 43, 2718EK te Zoeterm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00</meta:user-defined>
    <meta:user-defined meta:name="OVERHEIDop.GmbID/DC.identifier">gmb-2026-376800</meta:user-defined>
    <meta:user-defined meta:name="OVERHEIDop.versieInformatie"/>
  </office:meta>
</office:document-meta>
</file>