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ibautstraat 129 1091GL Amsterdam</text:p>
      <text:section text:name="zakelijke-mededeling_id1-3-2" text:style-name="zakelijke-mededeling">
        <text:section text:name="zakelijke-mededeling-tekst_id1-3-2-1" text:style-name="zakelijke-mededeling-tekst">
          <text:section text:name="tekst_id1-3-2-1-1" text:style-name="tekst">
            <text:p text:style-name="common-al">Omschrijving: terugplaatsen en verhogen van liftopbouw op de Parooltoren, verplaatsen van de hoofdentree van de Parooltoren naar het Trouwgebouw, plaatsen van een luifel met gevelreclame, het wijzigen gebruiksfuncties en indeling op de begane grond van het Trouwgebouw en het plaatsen van een trapgat.</text:p>
            <text:p text:style-name="common-al">Zaakadres: Wibautstraat 129 1091GL Amsterdam</text:p>
            <text:p text:style-name="common-al">Datum ontvangst: 26-06-2026</text:p>
            <text:p text:style-name="common-al">Zaaknummer: Z2026-028205</text:p>
            <text:p text:style-name="common-al">DSO-nummer: 2026062600683</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79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9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9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8205</meta:user-defined>
    <meta:user-defined meta:name="DCTERMS.abstract">terugplaatsen en verhogen van liftopbouw, plaatsen van de hoofdentree van de Parooltoren naar het Trouwgebouw, plaatsen van een luifel met gevelreclam</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Wibautstraat 129 1091GL Amsterdam</meta:user-defined>
    <meta:user-defined meta:name="DCTERMS.W3CDTF/DCTERMS.available">2026-08-06</meta:user-defined>
    <meta:user-defined meta:name="DCTERMS.W3CDTF/OVERHEIDop.jaargang">2026</meta:user-defined>
    <meta:user-defined meta:name="OVERHEIDop.publicationIssue">376796</meta:user-defined>
    <meta:user-defined meta:name="OVERHEIDop.GmbID/DC.identifier">gmb-2026-376796</meta:user-defined>
    <meta:user-defined meta:name="OVERHEIDop.versieInformatie"/>
  </office:meta>
</office:document-meta>
</file>