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eeburgerpad 59-64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woongebouw met 148 koopwoningen, twee bedrijfsruimten en een collectieve woonkamer</text:p>
            <text:p text:style-name="common-al">Zaakadres: Zeeburgerpad 59-64 Amsterdam</text:p>
            <text:p text:style-name="common-al">Datum ontvangst: 17-07-2026</text:p>
            <text:p text:style-name="common-al">Zaaknummer: Z2026-031858</text:p>
            <text:p text:style-name="common-al">DSO-nummer: 202607170138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1858</meta:user-defined>
    <meta:user-defined meta:name="DCTERMS.abstract">realiseren van een woongebouw met 148 koopwoningen, twee bedrijfsruimten en een collectieve woonkamer</meta:user-defined>
    <dc:language>nl</dc:language>
    <meta:user-defined meta:name="OVERHEIDop.locatietype/OVERHEIDop.gebiedsmarkering">Vlak</meta:user-defined>
    <meta:user-defined meta:name="DC.title">Aanvraag omgevingsvergunning Zeeburgerpad 59-64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95</meta:user-defined>
    <meta:user-defined meta:name="OVERHEIDop.GmbID/DC.identifier">gmb-2026-376795</meta:user-defined>
    <meta:user-defined meta:name="OVERHEIDop.versieInformatie"/>
  </office:meta>
</office:document-meta>
</file>