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Drieboomlaan e.o. te Hoorn (Toepassen van grond of baggerspecie en Toepassen van bouwstoffen)</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4 augustus 2026 namens Gemeente Hoorn twee volledige meldingen ontvangen van een ontwikkeling aan Drieboomlaan e.o. te Hoorn. Het gaat over vervanging riolering en herinrichting openbare ruimte Hoorn Noord (Project H04). De meldingen hebben de kenmerken OMG-088245/Z26-0827428 en OMG-088243/Z26-0827426.</text:p>
            <text:p text:style-name="common-al">Het betreffen meldingen zoals bedoeld in de hoofdstukken 2 tot en met 5 van het Besluit activiteiten leefomgeving (Bal). Van deze meldingen wordt overeenkomstig artikel 10.20, eerste lid van het Omgevingsbesluit een kennisgeving gedaan.</text:p>
            <text:p text:style-name="common-al">De meldingen gaan over de volgende activiteiten:</text:p>
            <text:p text:style-name="common-al"> • Toepassen van grond of baggerspecie </text:p>
            <text:p text:style-name="common-al">• Toepassen van bouwstoffen</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8245/Z26-0827428 voor toepassen van grond of baggerspecie en/of OMG-088243/Z26-0827426 voor toepassen van bouwstoffen)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7678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8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8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Hoorn</meta:user-defined>
    <meta:user-defined meta:name="OVERHEIDop.Rubriek/DC.type">omgevingsmelding</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245/Z26-0827428 en OMG-088243/Z26-0827426</meta:user-defined>
    <dc:language>nl</dc:language>
    <meta:user-defined meta:name="OVERHEIDop.locatietype/OVERHEIDop.gebiedsmarkering">Vlak</meta:user-defined>
    <meta:user-defined meta:name="DC.title">Melding ontvangen voor Drieboomlaan e.o. te Hoorn (Toepassen van grond of baggerspecie en Toepassen van bouwstoffen)</meta:user-defined>
    <meta:user-defined meta:name="DCTERMS.W3CDTF/DCTERMS.available">2026-08-06</meta:user-defined>
    <meta:user-defined meta:name="DCTERMS.W3CDTF/OVERHEIDop.jaargang">2026</meta:user-defined>
    <meta:user-defined meta:name="OVERHEIDop.publicationIssue">376784</meta:user-defined>
    <meta:user-defined meta:name="OVERHEIDop.GmbID/DC.identifier">gmb-2026-376784</meta:user-defined>
    <meta:user-defined meta:name="OVERHEIDop.versieInformatie"/>
  </office:meta>
</office:document-meta>
</file>