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Heistraat 153, 5161 GD Sprang-Cap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juli 2026 is een aanvraag omgevingsvergunning ontvangen voor het realiseren van een opbouw boven de garage/berging op de locatie Heistraat 153, 5161 GD te Sprang-Capelle. De aanvraag is geregistreerd onder zaaknummer WWK-2026-018896. </text:p>
            <text:p text:style-name="common-al">De aanvraag betreft de volgende activiteit(en): 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last-al">De aanvraag is op 4 augustus 2026 gedeeltelijk door de aanvrager ingetrokken. De intrekking ziet op de Bouwactiviteit (omgevingsplan)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wijk</text:p>
            </table:table-cell>
            <table:table-cell office:value-type="string" table:style-name="header.C">
              <text:p text:style-name="headerright"><text:span text:style-name="nr">Nr. 37678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8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8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al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wijk</meta:user-defined>
    <meta:user-defined meta:name="OVERHEID.Gemeente/OVERHEID.authority">Waal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WWK-2026-018896</meta:user-defined>
    <dc:language>nl</dc:language>
    <meta:user-defined meta:name="OVERHEIDop.locatietype/OVERHEIDop.gebiedsmarkering">Punt</meta:user-defined>
    <meta:user-defined meta:name="DC.title">Ingetrokken aanvraag omgevingsvergunning, Heistraat 153, 5161 GD Sprang-Capell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783</meta:user-defined>
    <meta:user-defined meta:name="OVERHEIDop.GmbID/DC.identifier">gmb-2026-376783</meta:user-defined>
    <meta:user-defined meta:name="OVERHEIDop.versieInformatie"/>
  </office:meta>
</office:document-meta>
</file>