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Open dag Duizendschoon 8 Apeldoorn d.d. 28 okto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22 juni 2026</text:p>
            <text:p text:style-name="common-al">Omschrijving: Open dag Veluws college Mheenpark</text:p>
            <text:p text:style-name="common-al">Locatie: Duizendschoon 8, 7322 GZ Apeldoorn</text:p>
            <text:p text:style-name="common-al">Zaaknummer: 02006278955</text:p>
            <text:p text:style-name="common-al">Datum evenement: 28 oktober 2026</text:p>
            <text:p text:style-name="last-al">Tijdstip evenement: 15:00 uur tot 19: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678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8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8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278955</meta:user-defined>
    <dc:language>nl</dc:language>
    <meta:user-defined meta:name="OVERHEIDop.locatietype/OVERHEIDop.gebiedsmarkering">Punt</meta:user-defined>
    <meta:user-defined meta:name="DC.title">Aanvraag evenementenvergunning Open dag Duizendschoon 8 Apeldoorn d.d. 28 oktober 2026</meta:user-defined>
    <meta:user-defined meta:name="DCTERMS.W3CDTF/DCTERMS.available">2026-08-06</meta:user-defined>
    <meta:user-defined meta:name="DCTERMS.W3CDTF/OVERHEIDop.jaargang">2026</meta:user-defined>
    <meta:user-defined meta:name="OVERHEIDop.publicationIssue">376782</meta:user-defined>
    <meta:user-defined meta:name="OVERHEIDop.GmbID/DC.identifier">gmb-2026-376782</meta:user-defined>
    <meta:user-defined meta:name="OVERHEIDop.versieInformatie"/>
  </office:meta>
</office:document-meta>
</file>