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het toepassen van zand bij twee drinkwaterleidingen in verband met vervanging leidingen, Hagedijk in Rilland</text:p>
      <text:section text:name="zakelijke-mededeling_id1-3-2" text:style-name="zakelijke-mededeling">
        <text:section text:name="zakelijke-mededeling-tekst_id1-3-2-1" text:style-name="zakelijke-mededeling-tekst">
          <text:section text:name="tekst_id1-3-2-1-1" text:style-name="tekst">
            <text:p text:style-name="common-al">Op 31 juli 2026 hebben wij een melding ontvangen. De melding is gedaan voor de locatie gelegen aan de Hagedijk in Rilland.</text:p>
            <text:p text:style-name="common-al">Het gaat om een melding in het kader van het Besluit activiteiten leefomgeving (Bal), over “PR005845-0005 Hagedijk - Rilland - melding toepassen zand”. De activiteit betreft het toepassen van zand bij twee drinkwaterleidingen (500AC en 700AC) van Brabant naar Zeeland die worden vervangen door een nieuwe stalen leiding met diameter 800.</text:p>
            <text:p text:style-name="common-al">De A-laag op het perceel wordt verwijderd. Het zand wordt aangebracht op de B-laag. Dit zand wordt gebruikt als werkweg voor het aanleggen van de nieuwe waterleiding. Na deze werkzaamheden wordt het zand verwerkt op dezelfde locatie in de C-laag om de ruimte rond de waterleiding op te vullen.</text:p>
            <text:p text:style-name="common-al">De melding is geregistreerd onder nummer Z2026-00006504.</text:p>
            <text:p text:style-name="common-al">U kunt geen bezwaar maken of beroep aantekenen tegen een melding in het kader van het Bal. Ook is het niet mogelijk bezwaar te maken tegen deze mededeling.</text:p>
            <text:p text:style-name="last-al">Wanneer u de stukken over deze melding wilt bekijken, kunt u contact opnemen met een medewerker van RUD Zeeland via <text:a xlink:href="mailto:frontoffice@rud-zeeland.nl" xlink:type="simple">frontoffice@rud-zeeland.nl</text:a> of via telefoonnummer 085 - 0878331. Ook kunt u hier terecht voor een mondelinge toelichting en kopieën van d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67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eimerswaal</meta:user-defined>
    <meta:user-defined meta:name="OVERHEIDop.Rubriek/DC.type">omgevingsmeld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796</meta:user-defined>
    <meta:user-defined meta:name="DCTERMS.abstract">Betreft: Melding Besluit activiteiten leefomgeving, het toepassen van zand bij twee drinkwaterleidingen in verband met vervanging leidingen. Locatie Hagedijk in Rilland</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DC.title">Melding Besluit activiteiten leefomgeving, het toepassen van zand bij twee drinkwaterleidingen in verband met vervanging leidingen, Hagedijk in Rilland</meta:user-defined>
    <meta:user-defined meta:name="DCTERMS.W3CDTF/DCTERMS.available">2026-08-06</meta:user-defined>
    <meta:user-defined meta:name="DCTERMS.W3CDTF/OVERHEIDop.jaargang">2026</meta:user-defined>
    <meta:user-defined meta:name="OVERHEIDop.publicationIssue">376778</meta:user-defined>
    <meta:user-defined meta:name="OVERHEIDop.GmbID/DC.identifier">gmb-2026-376778</meta:user-defined>
    <meta:user-defined meta:name="OVERHEIDop.versieInformatie"/>
  </office:meta>
</office:document-meta>
</file>