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, Ridderschapstraat 33-BS, 3512CN Utrecht, GU-Z2026-00546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idderschapstraat 33-BS, 3512CN Utrecht</text:p>
            <text:p text:style-name="common-al">GU-Z2026-0054624</text:p>
            <text:p text:style-name="common-al">Toelichting: het bouwen van een dakterras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7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4624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Verleende Omgevingsvergunning, het bouwen van een dakterras, Ridderschapstraat 33-BS, 3512CN Utrecht, GU-Z2026-0054624</meta:user-defined>
    <meta:user-defined meta:name="OVERHEIDop.datumEindeReactietermijn">2026-09-15</meta:user-defined>
    <meta:user-defined meta:name="OVERHEIDop.terinzageleggingBG">https://jeleefomgeving.nl/inzien/002220647/0b9019a2-cad4-4720-b904-ecb5e0c568c9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77</meta:user-defined>
    <meta:user-defined meta:name="OVERHEIDop.GmbID/DC.identifier">gmb-2026-376777</meta:user-defined>
    <meta:user-defined meta:name="OVERHEIDop.versieInformatie"/>
  </office:meta>
</office:document-meta>
</file>