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Karel Mollenstraat Noord 3, 5552J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4-08-2026 een aanvraag omgevingsvergunning ontvangen.</text:p>
            <text:p text:style-name="common-al">Het betreft een aanvraag op locatie Karel Mollenstraat Noord 3, 5552JA Valkenswaard met omschrijving "kappen boom, 1x perenboom" en zaaknummer <text:span text:style-name="nadrukvet">509824</text:span>.</text:p>
            <text:p text:style-name="common-al">De zaak is geregistreerd onder nummer 509824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767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9824</meta:user-defined>
    <meta:user-defined meta:name="DCTERMS.abstract">kappen boom, 1x perenboom, Karel Mollenstraat Noord 3</meta:user-defined>
    <dc:language>nl</dc:language>
    <meta:user-defined meta:name="OVERHEIDop.locatietype/OVERHEIDop.gebiedsmarkering">Vlak</meta:user-defined>
    <meta:user-defined meta:name="DC.title">Ingediende aanvraag omgevingsvergunning Karel Mollenstraat Noord 3, 5552JA Valkenswaa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75</meta:user-defined>
    <meta:user-defined meta:name="OVERHEIDop.GmbID/DC.identifier">gmb-2026-376775</meta:user-defined>
    <meta:user-defined meta:name="OVERHEIDop.versieInformatie"/>
  </office:meta>
</office:document-meta>
</file>