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2e bedrijfswoning, Herfterweg 11 7722 KS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Herfterweg 11 7722 KS Dalfsen</text:p>
            <text:p text:style-name="common-al">
            <text:span text:style-name="nadrukvet">Zaakomschrijving:</text:span> het bouwen van een 2e bedrijfswoning</text:p>
            <text:p text:style-name="common-al">
            <text:span text:style-name="nadrukvet">Zaaknummer:</text:span> 0148113517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351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351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67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3517</meta:user-defined>
    <meta:user-defined meta:name="DCTERMS.abstract">het bowuen van een 2e bedrijfs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2e bedrijfswoning, Herfterweg 11 7722 KS Dalf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770</meta:user-defined>
    <meta:user-defined meta:name="OVERHEIDop.GmbID/DC.identifier">gmb-2026-376770</meta:user-defined>
    <meta:user-defined meta:name="OVERHEIDop.versieInformatie"/>
  </office:meta>
</office:document-meta>
</file>