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verleend Vrolikstraat 194-4A 1092T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2 zelfstandige woonruimten op de zolderverdieping van het pand</text:p>
            <text:p text:style-name="common-al">Besluit: verleend</text:p>
            <text:p text:style-name="common-al">Besluit verzonden op: 04-08-2026</text:p>
            <text:p text:style-name="common-al">Zaakadres: Vrolikstraat 194-4A 1092TS Amsterdam</text:p>
            <text:p text:style-name="common-al">Zaaknummer: Z2026-028589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Procesuitvoering.sdo@amsterdam.nl?Subject=Dossiernummer Z2026-028589" xlink:type="simple">VTH.Procesuitvoering.sdo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76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6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6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8589</meta:user-defined>
    <meta:user-defined meta:name="DCTERMS.abstract">het vormen van 2 zelfstandige woonruimten op de zolderverdieping van het pand</meta:user-defined>
    <dc:language>nl</dc:language>
    <meta:user-defined meta:name="OVERHEIDop.locatietype/OVERHEIDop.gebiedsmarkering">Punt</meta:user-defined>
    <meta:user-defined meta:name="DC.title">Besluit woonvormingsvergunning verleend Vrolikstraat 194-4A 1092TS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769</meta:user-defined>
    <meta:user-defined meta:name="OVERHEIDop.GmbID/DC.identifier">gmb-2026-376769</meta:user-defined>
    <meta:user-defined meta:name="OVERHEIDop.versieInformatie"/>
  </office:meta>
</office:document-meta>
</file>