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met herplantplicht, Wiertdijkje 20, 1861 CE Bergen (NH), het kappen van een Spaanse aak, verzenddatum 4 augustus 2026 (Z2026-000065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67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511</meta:user-defined>
    <meta:user-defined meta:name="DCTERMS.abstract">Wiertdijkje 20, 1861 CE Bergen (NH), het kappen van een Spaanse aak, verzenddatum 4 augustus 2026 (Z2026-00006511)</meta:user-defined>
    <dc:language>nl</dc:language>
    <meta:user-defined meta:name="OVERHEIDop.locatietype/OVERHEIDop.gebiedsmarkering">Vlak</meta:user-defined>
    <meta:user-defined meta:name="DC.title">Gemeente Bergen, aanvraag omgevingsvergunning (regulier) verleend met herplantplicht, Wiertdijkje 20, 1861 CE Bergen (NH), het kappen van een Spaanse aak, verzenddatum 4 augustus 2026 (Z2026-00006511)</meta:user-defined>
    <meta:user-defined meta:name="DCTERMS.W3CDTF/DCTERMS.available">2026-08-06</meta:user-defined>
    <meta:user-defined meta:name="DCTERMS.W3CDTF/OVERHEIDop.jaargang">2026</meta:user-defined>
    <meta:user-defined meta:name="OVERHEIDop.publicationIssue">376766</meta:user-defined>
    <meta:user-defined meta:name="OVERHEIDop.GmbID/DC.identifier">gmb-2026-376766</meta:user-defined>
    <meta:user-defined meta:name="OVERHEIDop.versieInformatie"/>
  </office:meta>
</office:document-meta>
</file>