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n Olphert Vaillantlaan 36 1086Z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 met dakterras</text:p>
            <text:p text:style-name="common-al">Zaakadres: Jan Olphert Vaillantlaan 36 1086ZA Amsterdam</text:p>
            <text:p text:style-name="common-al">Datum ontvangst: 30-07-2026</text:p>
            <text:p text:style-name="common-al">Zaaknummer: Z2026-033952</text:p>
            <text:p text:style-name="common-al">DSO-nummer: 20260730003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7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952</meta:user-defined>
    <meta:user-defined meta:name="DCTERMS.abstract">plaatsen van een dakopbouw m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n Olphert Vaillantlaan 36 1086ZA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60</meta:user-defined>
    <meta:user-defined meta:name="OVERHEIDop.GmbID/DC.identifier">gmb-2026-376760</meta:user-defined>
    <meta:user-defined meta:name="OVERHEIDop.versieInformatie"/>
  </office:meta>
</office:document-meta>
</file>