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illelaan 59, 3072 J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3-08-2026</text:span> (op dezelfde dag verzonden) een omgevingsvergunning, met kenmerk <text:span text:style-name="nadrukvet">Z2026-002327/2026022001669</text:span>, heeft verleend voor de Buitenplanse activiteit (BOPA). <text:span text:style-name="nadrukcur">(Grondslag: Omgevingswet, artikel 5.1)</text:span></text:p>
            <text:p text:style-name="common-al">De aanvraag betreft het deels wijzigen van de bestemming ten behoeve van een sportschool van circa 2100 m2 op de locatie Hillelaan 59, 3072 J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7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2327</meta:user-defined>
    <meta:user-defined meta:name="DCTERMS.abstract">The View 1, Het deels wijzigen van de bestemming ten behoeve van een sportschool van circa 2100 m2</meta:user-defined>
    <dc:language>nl</dc:language>
    <meta:user-defined meta:name="DC.title">Verleende omgevingsvergunning, Hillelaan 59, 3072 JE Rotterdam</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104</meta:user-defined>
    <meta:user-defined meta:name="OVERHEIDop.publicationIssue">376758</meta:user-defined>
    <meta:user-defined meta:name="OVERHEIDop.GmbID/DC.identifier">gmb-2026-376758</meta:user-defined>
    <meta:user-defined meta:name="OVERHEIDop.versieInformatie"/>
  </office:meta>
</office:document-meta>
</file>