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extra Elektriciteit Opslag Systeem (EOS), Karel de Grotelaan 361 5654N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6454 </text:p>
            <text:p text:style-name="common-al"> Omschrijving: plaatsen van een extra Elektriciteit Opslag Systeem (EOS)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rel de Grotelaan 361 5654NN Eindhoven</text:p>
              </text:list-item>
            </text:list>
            <text:p text:style-name="common-al"> Datum ontvangst: 08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75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454</meta:user-defined>
    <meta:user-defined meta:name="DCTERMS.abstract">plaatsen van een extra Elektriciteit Opslag Systeem (EOS)</meta:user-defined>
    <dc:language>nl</dc:language>
    <meta:user-defined meta:name="OVERHEIDop.locatietype/OVERHEIDop.gebiedsmarkering">Punt</meta:user-defined>
    <meta:user-defined meta:name="DC.title">Ingediende aanvraag omgevingsvergunning: plaatsen van een extra Elektriciteit Opslag Systeem (EOS), Karel de Grotelaan 361 5654NN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55</meta:user-defined>
    <meta:user-defined meta:name="OVERHEIDop.GmbID/DC.identifier">gmb-2026-376755</meta:user-defined>
    <meta:user-defined meta:name="OVERHEIDop.versieInformatie"/>
  </office:meta>
</office:document-meta>
</file>