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twee dakopbouwen op een woning, Willem Barentszstraat 39, 3572PC Utrecht, GU-Z2026-00512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lem Barentszstraat 39, 3572PC Utrecht</text:p>
            <text:p text:style-name="common-al">GU-Z2026-0051248</text:p>
            <text:p text:style-name="common-al">Toelichting: het bouwen van twee dakopbouwen op een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5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675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1248</meta:user-defined>
    <meta:user-defined meta:name="DCTERMS.abstract">Toelichting: het bouwen van twee dakopbouwen op een woning</meta:user-defined>
    <dc:language>nl</dc:language>
    <meta:user-defined meta:name="OVERHEIDop.locatietype/OVERHEIDop.gebiedsmarkering">Vlak</meta:user-defined>
    <meta:user-defined meta:name="DC.title">Verleende Omgevingsvergunning, het bouwen van twee dakopbouwen op een woning, Willem Barentszstraat 39, 3572PC Utrecht, GU-Z2026-0051248</meta:user-defined>
    <meta:user-defined meta:name="OVERHEIDop.datumEindeReactietermijn">2026-09-15</meta:user-defined>
    <meta:user-defined meta:name="OVERHEIDop.terinzageleggingBG">https://jeleefomgeving.nl/inzien/002220647/ffd16b02-486d-4951-9067-447c31f6d977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54</meta:user-defined>
    <meta:user-defined meta:name="OVERHEIDop.GmbID/DC.identifier">gmb-2026-376754</meta:user-defined>
    <meta:user-defined meta:name="OVERHEIDop.versieInformatie"/>
  </office:meta>
</office:document-meta>
</file>