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 inzage: Beleidsregels aanvraag prioriteit transportcapaciteit woningbouwprojecten Gemeente Bunni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Bunnik maakt hierbij bekend dat er Beleidsregels voor het aanvragen van prioriteit voor transportcapaciteit voor woningbouwprojecten</text:p>
            <text:p text:style-name="al">in de gemeente Bunnik in voorbereiding zijn. Het college van burgemeester en wethouders heeft hiervoor concept beleidsregels opgesteld.</text:p>
            <text:p text:style-name="al">De conceptbeleidsregels bevatten onder andere regels over:</text:p>
            <text:p text:style-name="al">• de in te dienen informatie door projectontwikkelaars en particulieren voor hun project;</text:p>
            <text:p text:style-name="al">• de voorwaarden om op de volgordelijst van de gemeente Bunnik te komen;</text:p>
            <text:p text:style-name="al">• de criteria op basis waarvan de gemeente Bunnik de projecten gaat rangordenen.</text:p>
            <text:p text:style-name="al"/>
            <text:p text:style-name="al">
            <text:span text:style-name="nadrukvet">Ter inzage</text:span>
          </text:p>
            <text:p text:style-name="al">De beleidsregels aanvraag prioriteit transportcapaciteit woningbouwprojecten Gemeente Bunnik ligt ter inzage van 6 augustus 2026 tot 3 september </text:p>
            <text:p text:style-name="al">2026. U kunt de stukken inzien:</text:p>
            <text:p text:style-name="al">• Op het gemeentehuis tijdens openingstijden.</text:p>
            <text:p text:style-name="al">• Via www.overheid.nl</text:p>
            <text:p text:style-name="al"/>
            <text:p text:style-name="al">
            <text:span text:style-name="nadrukvet">Zienswijzen indienen</text:span>
          </text:p>
            <text:p text:style-name="al">Gedurende de inzagetermijn kunnen belanghebbenden een zienswijze indienen op het concept. Dit kan:</text:p>
            <text:p text:style-name="al">• Schriftelijk, ter attentie van het college van burgemeester en wethouders, Postbus 5 3980 CA Bunnik;</text:p>
            <text:p text:style-name="al">• Per e-mail via: info@bunnik.nl</text:p>
            <text:p text:style-name="al"/>
            <text:p text:style-name="al">Na afloop van de inzagetermijn worden de zienswijzen beoordeeld. Vervolgens worden de definitieve beleidsregels ter vaststelling aangeboden aan het college van burgemeester en wethouders. Hierover wordt later opnieuw een officiële bekendmaking gedaan.</text:p>
            <text:p text:style-name="al"/>
            <text:p text:style-name="al">Voor vragen kunt u contact opnemen met het kernteam Netcongestie via 030 659 4848.</text:p>
            <text:p text:style-name="al">Gemeente Bunnik</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nik</text:p>
            </table:table-cell>
            <table:table-cell office:value-type="string" table:style-name="header.C">
              <text:p text:style-name="headerright"><text:span text:style-name="nr">Nr. 37675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5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Bunnik</meta:user-defined>
    <meta:user-defined meta:name="OVERHEID.Informatietype/DC.type">officiële publicatie</meta:user-defined>
    <meta:user-defined meta:name="OVERHEIDop.Rubriek/DC.type">ander besluit van algemene strekking</meta:user-defined>
    <meta:user-defined meta:name="OVERHEID.Gemeente/DCTERMS.publisher">Bunnik</meta:user-defined>
    <meta:user-defined meta:name="OVERHEID.Gemeente/OVERHEID.authority">Bunnik</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7-01</meta:user-defined>
    <meta:user-defined meta:name="DC.source">Artikel 14 van Boek 3 Burgerlijk Wetboek]|[https://wetten.overheid.nl/BWBR0005291/2025-07-01</meta:user-defined>
    <meta:user-defined meta:name="DC.source">bijlage 3 van de Systeemcode elektriciteit 2026]|[1.0:c:BWBR0052336&amp;bijlage=3&amp;g=2026-07-09</meta:user-defined>
    <dc:language>nl</dc:language>
    <meta:user-defined meta:name="OVERHEIDop.locatietype/OVERHEIDop.gebiedsmarkering">Gemeente</meta:user-defined>
    <meta:user-defined meta:name="DC.title">Ter inzage: Beleidsregels aanvraag prioriteit transportcapaciteit woningbouwprojecten Gemeente Bunnik</meta:user-defined>
    <meta:user-defined meta:name="OVERHEIDop.datumEindeReactietermijn">2026-09-03</meta:user-defined>
    <meta:user-defined meta:name="OVERHEIDop.TilID/OVERHEIDop.terinzageleggingOP">til-2026-30619</meta:user-defined>
    <meta:user-defined meta:name="DCTERMS.W3CDTF/DCTERMS.available">2026-08-06</meta:user-defined>
    <meta:user-defined meta:name="DCTERMS.W3CDTF/OVERHEIDop.jaargang">2026</meta:user-defined>
    <meta:user-defined meta:name="OVERHEIDop.publicationIssue">376751</meta:user-defined>
    <meta:user-defined meta:name="OVERHEIDop.GmbID/DC.identifier">gmb-2026-376751</meta:user-defined>
    <meta:user-defined meta:name="OVERHEIDop.versieInformatie"/>
  </office:meta>
</office:document-meta>
</file>