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et maken van een muurdoorbraak en het wijzigen van de brandcompartimentering van twee restaurants, Beijerlandselaan 151A 3074EG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0-06-2026</text:span> een aanvraag voor een omgevingsvergunning, met kenmerk <text:span text:style-name="nadrukvet">Z2026-008967</text:span>/<text:span text:style-name="nadrukvet">2026063002152</text:span>, heeft ontvangen voor de Bouwactiviteit (omgevingsplan), Bouwactiviteit (technisch). <text:span text:style-name="nadrukcur">(Grondslag: Omgevingswet, artikel 5.1)</text:span></text:p>
            <text:p text:style-name="common-al">De aanvraag betreft het maken van een muurdoorbraak en het wijzigen van de brandcompartimentering van twee restaurants op de locatie Beijerlandselaan 151A 3074EG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674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967</meta:user-defined>
    <meta:user-defined meta:name="DCTERMS.abstract">het maken van een muurdoorbraak en het wijzigen van de brandcompartimentering van twee restaurant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et maken van een muurdoorbraak en het wijzigen van de brandcompartimentering van twee restaurants, Beijerlandselaan 151A 3074EG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41</meta:user-defined>
    <meta:user-defined meta:name="OVERHEIDop.GmbID/DC.identifier">gmb-2026-376741</meta:user-defined>
    <meta:user-defined meta:name="OVERHEIDop.versieInformatie"/>
  </office:meta>
</office:document-meta>
</file>