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Roompotstraat 10-3A 1078K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Besluit: verleend</text:p>
            <text:p text:style-name="common-al">Besluit verzonden op: 04-08-2026</text:p>
            <text:p text:style-name="common-al">Zaakadres: Roompotstraat 10-3A 1078KV Amsterdam</text:p>
            <text:p text:style-name="common-al">Zaaknummer: Z2026-02821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8215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8215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verleend Roompotstraat 10-3A 1078KV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35</meta:user-defined>
    <meta:user-defined meta:name="OVERHEIDop.GmbID/DC.identifier">gmb-2026-376735</meta:user-defined>
    <meta:user-defined meta:name="OVERHEIDop.versieInformatie"/>
  </office:meta>
</office:document-meta>
</file>