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Sophialaan 38-3 1075BS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dakterras met behoud van de bestemming daarvan</text:p>
            <text:p text:style-name="common-al">Besluit: verleend</text:p>
            <text:p text:style-name="common-al">Besluit verzonden op: 03-08-2026</text:p>
            <text:p text:style-name="common-al">Zaakadres: Sophialaan 38-3 1075BS Amsterdam</text:p>
            <text:p text:style-name="common-al">Zaaknummer: Z2026-018151</text:p>
            <text:p text:style-name="common-al">DSO-nummer: 2026042202140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6-018151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3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673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73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73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8151</meta:user-defined>
    <meta:user-defined meta:name="DCTERMS.abstract">het realiseren van een dakterras met behoud van de bestemming daarva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Sophialaan 38-3 1075BS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734</meta:user-defined>
    <meta:user-defined meta:name="OVERHEIDop.GmbID/DC.identifier">gmb-2026-376734</meta:user-defined>
    <meta:user-defined meta:name="OVERHEIDop.versieInformatie"/>
  </office:meta>
</office:document-meta>
</file>