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61901251, Prinsenhof 26, 2641 RP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Aanbouw achterzijde</text:p>
            <text:p text:style-name="common-al">DSO-Verzoeknummer: 2026061901251</text:p>
            <text:p text:style-name="common-al">Locatie: Prinsenhof 26, 2641 RP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  <text:list-item text:style-override="id1-3-2-1-1-5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Datum besluit: 04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61901251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7673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77514</meta:user-defined>
    <meta:user-defined meta:name="DCTERMS.abstract">Aanbouw achterzij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61901251, Prinsenhof 26, 2641 RP Pijnack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33</meta:user-defined>
    <meta:user-defined meta:name="OVERHEIDop.GmbID/DC.identifier">gmb-2026-376733</meta:user-defined>
    <meta:user-defined meta:name="OVERHEIDop.versieInformatie"/>
  </office:meta>
</office:document-meta>
</file>