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en uitbreiden van de woning op de locatie Prof. Ter Veenweg 21 Middenmeer, zaaknummer Z-61999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verbouwen en uitbreiden van de woning op de locatie Prof. Ter Veenweg 21 Middenme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5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67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bouwen en uitbreiden van de woning op de locatie Prof. Ter Veenweg 21 Middenmeer, zaaknummer Z-619993</meta:user-defined>
    <meta:user-defined meta:name="DCTERMS.W3CDTF/DCTERMS.available">2026-08-06</meta:user-defined>
    <meta:user-defined meta:name="DCTERMS.W3CDTF/OVERHEIDop.jaargang">2026</meta:user-defined>
    <meta:user-defined meta:name="OVERHEIDop.publicationIssue">376732</meta:user-defined>
    <meta:user-defined meta:name="OVERHEIDop.GmbID/DC.identifier">gmb-2026-376732</meta:user-defined>
    <meta:user-defined meta:name="OVERHEIDop.versieInformatie"/>
  </office:meta>
</office:document-meta>
</file>