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: Camping Moekesgat, Ter Apel, evenementenvergunning voor het organiseren van het evenement ‘56e interationaal Zepta Waterpolotoernooi’ op 20 tot en met 23 augustus 2026, verzenddatum 4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767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.25 APV is verleend, evenementenvergunning voor het organiseren van het evenement ‘56e interationaal Zepta Waterpolotoernooi’ op 20 tot en met 23 augustus 2026, locatie: op en rondom Camping Moekesgat.</meta:user-defined>
    <dc:language>nl</dc:language>
    <meta:user-defined meta:name="OVERHEIDop.locatietype/OVERHEIDop.gebiedsmarkering">Punt</meta:user-defined>
    <meta:user-defined meta:name="DC.title">Verleende vergunning: Camping Moekesgat, Ter Apel, evenementenvergunning voor het organiseren van het evenement ‘56e interationaal Zepta Waterpolotoernooi’ op 20 tot en met 23 augustus 2026, verzenddatum 4 augustus 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30</meta:user-defined>
    <meta:user-defined meta:name="OVERHEIDop.GmbID/DC.identifier">gmb-2026-376730</meta:user-defined>
    <meta:user-defined meta:name="OVERHEIDop.versieInformatie"/>
  </office:meta>
</office:document-meta>
</file>